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gestionnaireclient"/><text:bookmark-start text:name="__RefHeading___gestionnaire_clients_1"/><text:bookmark-start text:name="gestionnaire_clients"/>Gestionnaire clients<text:bookmark-end text:name="__RefHeading___gestionnaire_clients_1"/><text:bookmark-end text:name="gestionnaire_clients"/></text:h>
      <text:p text:style-name="Text_20_body">Cette fonctionnalité affiche la liste des gestionnaires auxquels sont rattachés les clients.</text:p>
      <text:p text:style-name="Text_20_body">Cette liste est affichée avec les informations suivantes:</text:p>
      <text:list text:style-name="List_20_1" text:continue-numbering="false">
        <text:list-item>
          <text:p text:style-name="List_20_1_Content_First"> Identifiant</text:p>
        </text:list-item>
        <text:list-item>
          <text:p text:style-name="List_20_1_Content"> Nom - Prénom</text:p>
        </text:list-item>
        <text:list-item>
          <text:p text:style-name="List_20_1_Content"> Adresse</text:p>
        </text:list-item>
        <text:list-item>
          <text:p text:style-name="List_20_1_Content"> Téléphone</text:p>
        </text:list-item>
        <text:list-item>
          <text:p text:style-name="List_20_1_Content_Last"> Email</text:p>
        </text:list-item>
      </text:list>
      <text:p text:style-name="Text_20_body">Au niveau de cette vue il est possible de :</text:p>
      <text:list text:style-name="List_20_1" text:continue-numbering="false">
        <text:list-item>
          <text:p text:style-name="List_20_1_Content_First"> effectuer une recherche multicritère</text:p>
        </text:list-item>
        <text:list-item>
          <text:p text:style-name="List_20_1_Content"> imprimer la liste</text:p>
        </text:list-item>
        <text:list-item>
          <text:p text:style-name="List_20_1_Content"> exporter la liste sous le format choisi</text:p>
        </text:list-item>
        <text:list-item>
          <text:p text:style-name="List_20_1_Content"> consulter un gestionnaire</text:p>
        </text:list-item>
        <text:list-item>
          <text:p text:style-name="List_20_1_Content"> éditer un gestionnaire</text:p>
        </text:list-item>
        <text:list-item>
          <text:p text:style-name="List_20_1_Content_Last"> ajouter un gestionnaire</text:p>
        </text:list-item>
      </text:list>
      <text:h text:style-name="Heading_20_2" text:outline-level="2"><text:bookmark-start text:name="__RefHeading___effectuer_une_recherche_multicritere_2"/><text:bookmark-start text:name="effectuer_une_recherche_multicritere"/>Effectuer une recherche multicritére<text:bookmark-end text:name="__RefHeading___effectuer_une_recherche_multicritere_2"/><text:bookmark-end text:name="effectuer_une_recherche_multicritere"/></text:h>
      <text:p text:style-name="Text_20_body">Saisir un critère de recherche au niveau de la <text:span text:style-name="Strong_20_Emphasis">barre de recherche</text:span>.</text:p>
      <text:p text:style-name="Text_20_body">Les éléments affichés sont en fonction de la recherche effectuée.</text:p>
      <text:h text:style-name="Heading_20_2" text:outline-level="2"><text:bookmark-start text:name="__RefHeading___imprimer_la_liste_des_gestionnaires_3"/><text:bookmark-start text:name="imprimer_la_liste_des_gestionnaires"/>Imprimer la liste des gestionnaires<text:bookmark-end text:name="__RefHeading___imprimer_la_liste_des_gestionnaires_3"/><text:bookmark-end text:name="imprimer_la_liste_des_gestionnaires"/></text:h>
      <text:list text:style-name="Numbering_20_1" text:continue-numbering="false">
        <text:list-item>
          <text:p text:style-name="Numbering_20_1_Content_First"> Cliquer sur le bouton <text:span text:style-name="Strong_20_Emphasis">Imprimer</text:span></text:p>
        </text:list-item>
        <text:list-item>
          <text:p text:style-name="Numbering_20_1_Content"> Cliquer sur le bouton <text:span text:style-name="Strong_20_Emphasis">hamburger</text:span> (3 points à droite de la barre de navigation) puis sur <text:span text:style-name="Strong_20_Emphasis">Imprimer</text:span></text:p>
        </text:list-item>
        <text:list-item>
          <text:p text:style-name="Numbering_20_1_Content_Last"> Renseigner le formulaire d'impression puis valider en cliquant sur <text:span text:style-name="Strong_20_Emphasis">imprimer</text:span></text:p>
        </text:list-item>
      </text:list>
      <text:h text:style-name="Heading_20_2" text:outline-level="2"><text:bookmark-start text:name="__RefHeading___exporter_la_liste_des_gestionnaire_4"/><text:bookmark-start text:name="exporter_la_liste_des_gestionnaire"/>Exporter la liste des gestionnaire<text:bookmark-end text:name="__RefHeading___exporter_la_liste_des_gestionnaire_4"/><text:bookmark-end text:name="exporter_la_liste_des_gestionnaire"/></text:h>
      <text:p text:style-name="Text_20_body">Cliquer sur le bouton <text:span text:style-name="Strong_20_Emphasis">Exporter</text:span> puis sélectionner le format du fichier.</text:p>
      <text:p text:style-name="Text_20_body">Le système exporte la liste des gestionnaires en fonction du type de fichier choisi.</text:p>
      <text:h text:style-name="Heading_20_2" text:outline-level="2"><text:bookmark-start text:name="__RefHeading___consulter_un_gestionnaire_5"/><text:bookmark-start text:name="consulter_un_gestionnaire"/>Consulter un gestionnaire<text:bookmark-end text:name="__RefHeading___consulter_un_gestionnaire_5"/><text:bookmark-end text:name="consulter_un_gestionnaire"/></text:h>
      <text:p text:style-name="Text_20_body">Cliquer sur le bouton <text:span text:style-name="Strong_20_Emphasis">Consulter</text:span> de l'élément correspondant au niveau de la liste des gestionnaires
Les informations du gestionnaire sont affichées ainsi que les clients qui lui sont rattachés avec les options suivantes:</text:p>
      <text:list text:style-name="List_20_1" text:continue-numbering="false">
        <text:list-item>
          <text:p text:style-name="List_20_1_Content_First"> Filtrer</text:p>
        </text:list-item>
        <text:list-item>
          <text:p text:style-name="List_20_1_Content"> Imprimer la liste des clients</text:p>
        </text:list-item>
        <text:list-item>
          <text:p text:style-name="List_20_1_Content_Last"> Exporter la liste des clients sous le format choisi</text:p>
        </text:list-item>
      </text:list>
      <text:p text:style-name="Text_20_body">Au niveau de cette vue il est possible de modifier ou supprimer le gestionnaire.</text:p>
      <text:h text:style-name="Heading_20_2" text:outline-level="2"><text:bookmark-start text:name="__RefHeading___editer_un_gestionnaire_6"/><text:bookmark-start text:name="editer_un_gestionnaire"/>Editer un gestionnaire<text:bookmark-end text:name="__RefHeading___editer_un_gestionnaire_6"/><text:bookmark-end text:name="editer_un_gestionnaire"/></text:h>
      <text:list text:style-name="Numbering_20_1" text:continue-numbering="false">
        <text:list-item>
          <text:p text:style-name="Numbering_20_1_Content_First"> Cliquer sur bouton <text:span text:style-name="Strong_20_Emphasis">Editer</text:span> de l'élément correspondant au niveau de la liste des gestionnaires</text:p>
        </text:list-item>
        <text:list-item>
          <text:p text:style-name="Numbering_20_1_Content"> Renseigner les champs à modifier</text:p>
        </text:list-item>
        <text:list-item>
          <text:p text:style-name="Numbering_20_1_Content_Last"> Cliquer sur bouton <text:span text:style-name="Strong_20_Emphasis">Enregistrer</text:span></text:p>
        </text:list-item>
      </text:list>
      <text:h text:style-name="Heading_20_3" text:outline-level="3"><text:bookmark-start text:name="__RefHeading___rattacher_un_client_a_un_gestionnaire_7"/><text:bookmark-start text:name="rattacher_un_client_a_un_gestionnaire"/>Rattacher un client à un gestionnaire<text:bookmark-end text:name="__RefHeading___rattacher_un_client_a_un_gestionnaire_7"/><text:bookmark-end text:name="rattacher_un_client_a_un_gestionnaire"/></text:h>
      <text:list text:style-name="Numbering_20_1" text:continue-numbering="false">
        <text:list-item>
          <text:p text:style-name="Numbering_20_1_Content_First"> Cliquer sur bouton <text:span text:style-name="Strong_20_Emphasis">Editer</text:span> de l'élément correspondant au niveau de la liste des gestionnaires</text:p>
        </text:list-item>
        <text:list-item>
          <text:p text:style-name="Numbering_20_1_Content"> Au niveau du volet <text:span text:style-name="Strong_20_Emphasis">Clients rattachés</text:span> rechercher le client à affecter au gestionnaire</text:p>
        </text:list-item>
        <text:list-item>
          <text:p text:style-name="Numbering_20_1_Content_Last"> Cliquer sur le bouton <text:span text:style-name="Strong_20_Emphasis">Ajouter</text:span></text:p>
        </text:list-item>
      </text:list>
      <text:p text:style-name="Text_20_body">Le client est ajouté au gestionnaire et il est visible au niveau de la liste des clients rattachés.</text:p>
      <text:h text:style-name="Heading_20_3" text:outline-level="3"><text:bookmark-start text:name="__RefHeading___detacher_un_client_a_un_gestionnaire_8"/><text:bookmark-start text:name="detacher_un_client_a_un_gestionnaire"/>Détacher un client à un gestionnaire<text:bookmark-end text:name="__RefHeading___detacher_un_client_a_un_gestionnaire_8"/><text:bookmark-end text:name="detacher_un_client_a_un_gestionnaire"/></text:h>
      <text:list text:style-name="Numbering_20_1" text:continue-numbering="false">
        <text:list-item>
          <text:p text:style-name="Numbering_20_1_Content_First"> Cliquer sur bouton <text:span text:style-name="Strong_20_Emphasis">Editer</text:span> de l'élément correspondant au niveau de la liste des gestionnaires</text:p>
        </text:list-item>
        <text:list-item>
          <text:p text:style-name="Numbering_20_1_Content_Last"> Au niveau du volet <text:span text:style-name="Strong_20_Emphasis">Clients rattachés</text:span> cliquer sur la croix du client à détacher.</text:p>
        </text:list-item>
      </text:list>
      <text:p text:style-name="Text_20_body">Le client n'est plus rattaché au gestionnaire.</text:p>
      <text:h text:style-name="Heading_20_2" text:outline-level="2"><text:bookmark-start text:name="__RefHeading___ajouter_un_gestionnaire_9"/><text:bookmark-start text:name="ajouter_un_gestionnaire"/>Ajouter un gestionnaire<text:bookmark-end text:name="__RefHeading___ajouter_un_gestionnaire_9"/><text:bookmark-end text:name="ajouter_un_gestionnaire"/></text:h>
      <text:list text:style-name="Numbering_20_1" text:continue-numbering="false">
        <text:list-item>
          <text:p text:style-name="Numbering_20_1_Content_First"> Cliquer sur le bouton <text:span text:style-name="Strong_20_Emphasis">Nouveau gestionnaire</text:span></text:p>
        </text:list-item>
        <text:list-item>
          <text:p text:style-name="Numbering_20_1_Content"> Renseigner le formulaire (tous les champs avec l'astérisque sont obligatoires)</text:p>
        </text:list-item>
        <text:list-item>
          <text:p text:style-name="Numbering_20_1_Content_Last"> Cliquer sur le bouton <text:span text:style-name="Strong_20_Emphasis">Enregistrer</text:span> pour valider le formulair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gestionnaireclient</dc:title>
  </office:meta>
</office:document-meta>
</file>