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28d3cbe54db77e2496a522b8ca82a52.png"/>
  <manifest:file-entry manifest:media-type="image/png" manifest:full-path="Pictures/543eac6a9a9f3c70cdfa4672a23f53e0.png"/>
  <manifest:file-entry manifest:media-type="image/png" manifest:full-path="Pictures/c61732f9ee49291b0dfdb857f8bb925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geolocalisationwallet"/><text:bookmark-start text:name="__RefHeading___geolocalisation_des_stations_services_1"/><text:bookmark-start text:name="geolocalisation_des_stations_services"/>Géolocalisation des stations services<text:bookmark-end text:name="__RefHeading___geolocalisation_des_stations_services_1"/><text:bookmark-end text:name="geolocalisation_des_stations_services"/></text:h>
      <text:p text:style-name="Text_20_body">Vous pouvez localiser les stations services des environs en fonction de votre position courante avec votre wallet. Cette fonctionnalité peut être exploitée avec un <text:a xlink:type="simple" xlink:href="#__RefHeading___avec_un_wallet_actif_2" text:style-name="Local_20_link" text:visited-style-name="Visited_20_Local_20_Link"> wallet actif</text:a> tout comme <text:a xlink:type="simple" xlink:href="#__RefHeading___avec_un_wallet_inactif_3" text:style-name="Local_20_link" text:visited-style-name="Visited_20_Local_20_Link"> wallet non actif</text:a>.</text:p>
      <text:h text:style-name="Heading_20_2" text:outline-level="2"><text:bookmark-start text:name="__RefHeading___avec_un_wallet_actif_2"/><text:bookmark-start text:name="avec_un_wallet_actif"/>Avec un wallet actif<text:bookmark-end text:name="__RefHeading___avec_un_wallet_actif_2"/><text:bookmark-end text:name="avec_un_wallet_actif"/></text:h>
      <text:p text:style-name="Text_20_body">Pour facilement avoir un aperçu sur les stations aux environs, rendez-vous sur la page d'accueil de l'application. Vous verrez l'image de la carte <draw:frame draw:style-name="media" draw:name="0" text:anchor-type="as-char" draw:z-index="0" svg:width="0.66145833333333cm" svg:height="0.64760580279232cm"><draw:image xlink:href="Pictures/728d3cbe54db77e2496a522b8ca82a52.png" xlink:type="simple" xlink:show="embed" xlink:actuate="onLoad"/></draw:frame> avec un message <text:span text:style-name="Strong_20_Emphasis">Station aux alentours</text:span> et le nombre exacte de stations.</text:p>
      <text:p text:style-name="Text_20_body">Vous pourrez accéder à la map en cliquant sur la flèche de navigation <text:span text:style-name="PluginODTAutoStyle_Text_1"><text:span text:style-name="Strong_20_Emphasis">›</text:span></text:span> ou <draw:frame draw:style-name="media" draw:name="1" text:anchor-type="as-char" draw:z-index="1" svg:width="0.66145833333333cm" svg:height="0.64760580279232cm"><draw:image xlink:href="Pictures/728d3cbe54db77e2496a522b8ca82a52.png" xlink:type="simple" xlink:show="embed" xlink:actuate="onLoad"/></draw:frame> pour avoir les détails.</text:p>
      <text:h text:style-name="Heading_20_2" text:outline-level="2"><text:bookmark-start text:name="__RefHeading___avec_un_wallet_inactif_3"/><text:bookmark-start text:name="avec_un_wallet_inactif"/>Avec un wallet inactif<text:bookmark-end text:name="__RefHeading___avec_un_wallet_inactif_3"/><text:bookmark-end text:name="avec_un_wallet_inactif"/></text:h>
      <text:p text:style-name="Text_20_body">Vous ne pourrez qu'accéder aux détails de la map dans ce cas de figure. Pour cela :</text:p>
      <text:list text:style-name="Numbering_20_1" text:continue-numbering="false">
        <text:list-item>
          <text:p text:style-name="Numbering_20_1_Content_First"> cliquer sur le bouton <text:span text:style-name="Strong_20_Emphasis">Plus</text:span> <draw:frame draw:style-name="media" draw:name="2" text:anchor-type="as-char" draw:z-index="2" svg:width="0.66145833333333cm" svg:height="0.65793993794326cm"><draw:image xlink:href="Pictures/543eac6a9a9f3c70cdfa4672a23f53e0.png" xlink:type="simple" xlink:show="embed" xlink:actuate="onLoad"/></draw:frame></text:p>
        </text:list-item>
        <text:list-item>
          <text:p text:style-name="Numbering_20_1_Content_Last"> cliquer sur <text:span text:style-name="Strong_20_Emphasis">Stations aux alentours</text:span> <draw:frame draw:style-name="media" draw:name="3" text:anchor-type="as-char" draw:z-index="3" svg:width="0.66145833333333cm" svg:height="0.72506009615385cm"><draw:image xlink:href="Pictures/c61732f9ee49291b0dfdb857f8bb9257.png" xlink:type="simple" xlink:show="embed" xlink:actuate="onLoad"/></draw:frame></text:p>
        </text:list-item>
      </text:list>
      <text:h text:style-name="Heading_20_2" text:outline-level="2"><text:bookmark-start text:name="__RefHeading___ca_ne_marche_pas_resolution_des_problemes_4"/><text:bookmark-start text:name="ca_ne_marche_pas_resolution_des_problemes"/>Ça ne marche pas ! Résolution des problèmes<text:bookmark-end text:name="__RefHeading___ca_ne_marche_pas_resolution_des_problemes_4"/><text:bookmark-end text:name="ca_ne_marche_pas_resolution_des_problemes"/></text:h>
      <text:p text:style-name="Text_20_body">Si vous avez rencontré des problèmes pour localiser les points de services que vous avez suivi attentivement chacune des étapes ci-dessus :</text:p>
      <text:list text:style-name="List_20_1" text:continue-numbering="false">
        <text:list-item>
          <text:p text:style-name="List_20_1_Content_First"> <text:a xlink:type="simple" xlink:href="https://cynod.wiki.sensoft-next.com/doku.php?id=cynod:uguide:installationwallet:suppressioncachewallet" text:style-name="Internet_20_link" text:visited-style-name="Visited_20_Internet_20_Link"> supprimer le cache de l'application</text:a> -- purger le cache si les choses paraissent étranges ou si des messages d'erreurs apparaissent</text:p>
        </text:list-item>
        <text:list-item>
          <text:p text:style-name="List_20_1_Content_Last"> revérifiez les permissions -- c'est une source de problème <text:span text:style-name="Strong_20_Emphasis">très</text:span> fréquent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geolocalisationwallet</dc:title>
  </office:meta>
</office:document-meta>
</file>