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frequencerecharge"/><text:bookmark-start text:name="__RefHeading___frequence_de_recharge_1"/><text:bookmark-start text:name="frequence_de_recharge"/>Fréquence de recharge<text:bookmark-end text:name="__RefHeading___frequence_de_recharge_1"/><text:bookmark-end text:name="frequence_de_recharge"/></text:h>
      <text:p text:style-name="Text_20_body">Cette fonctionnalité se trouve au niveau de <text:span text:style-name="Strong_20_Emphasis">Paramétrage-&gt;Fréquence de recharge</text:span>. Elle permet d'indiquez les périodicités de recharges automatiques des cartes carburants des client.</text:p>
      <text:p text:style-name="Text_20_body">Cette vue est affiché avec les informations suivantes:</text:p>
      <text:list text:style-name="List_20_1" text:continue-numbering="false">
        <text:list-item>
          <text:p text:style-name="List_20_1_Content_First"> Code</text:p>
        </text:list-item>
        <text:list-item>
          <text:p text:style-name="List_20_1_Content"> Intitulé</text:p>
        </text:list-item>
        <text:list-item>
          <text:p text:style-name="List_20_1_Content"> Nombre de jours</text:p>
        </text:list-item>
        <text:list-item>
          <text:p text:style-name="List_20_1_Content_Last"> Nombre de mois</text:p>
        </text:list-item>
      </text:list>
      <text:p text:style-name="Text_20_body">Et avec les actions suivantes :</text:p>
      <text:list text:style-name="List_20_1" text:continue-numbering="false">
        <text:list-item>
          <text:p text:style-name="List_20_1_Content_First"> Ajout d'une nouvelle fréquence de recharge</text:p>
        </text:list-item>
        <text:list-item>
          <text:p text:style-name="List_20_1_Content"> Modification d'une fréquence de recharge</text:p>
        </text:list-item>
        <text:list-item>
          <text:p text:style-name="List_20_1_Content"> Suppression d'une fréquence de recharge</text:p>
        </text:list-item>
        <text:list-item>
          <text:p text:style-name="List_20_1_Content_Last"> Détail d'une fréquence de recharge</text:p>
        </text:list-item>
      </text:list>
      <text:h text:style-name="Heading_20_3" text:outline-level="3"><text:bookmark-start text:name="__RefHeading___ajout_d_une_nouvelle_frequence_de_recharge_2"/><text:bookmark-start text:name="ajout_d_une_nouvelle_frequence_de_recharge"/>Ajout d'une nouvelle fréquence de recharge<text:bookmark-end text:name="__RefHeading___ajout_d_une_nouvelle_frequence_de_recharge_2"/><text:bookmark-end text:name="ajout_d_une_nouvelle_frequence_de_recharge"/></text:h>
      <text:p text:style-name="Text_20_body">Pour ajouter une nouvelle fréquence de recharge, cliquez sur le bouton <text:span text:style-name="Strong_20_Emphasis">nouvelle fréquence de recharge</text:span> qui se trouve dans <text:span text:style-name="Strong_20_Emphasis">Paramétrage→</text:span> <text:span text:style-name="Strong_20_Emphasis">Fréquence de recharge</text:span>, puis renseignez les informations suivantes :</text:p>
      <text:list text:style-name="List_20_1" text:continue-numbering="false">
        <text:list-item>
          <text:p text:style-name="List_20_1_Content_First"> Code</text:p>
        </text:list-item>
        <text:list-item>
          <text:p text:style-name="List_20_1_Content"> Intitulé</text:p>
        </text:list-item>
        <text:list-item>
          <text:p text:style-name="List_20_1_Content"> Nombre de jours</text:p>
        </text:list-item>
        <text:list-item>
          <text:p text:style-name="List_20_1_Content_Last"> Nombre de mois</text:p>
        </text:list-item>
      </text:list>
      <text:p text:style-name="Text_20_body">Une fois ces informations renseignées, cliquer sur le bouton enregistrer.</text:p>
      <text:h text:style-name="Heading_20_3" text:outline-level="3"><text:bookmark-start text:name="__RefHeading___modification_d_une_frequence_de_recharge_3"/><text:bookmark-start text:name="modification_d_une_frequence_de_recharge"/>Modification d'une fréquence de recharge<text:bookmark-end text:name="__RefHeading___modification_d_une_frequence_de_recharge_3"/><text:bookmark-end text:name="modification_d_une_frequence_de_recharge"/></text:h>
      <text:p text:style-name="Text_20_body">Pour modifier une fréquence de recharge, cliquez sur le bouton <text:span text:style-name="Strong_20_Emphasis">Éditer</text:span> dans <text:span text:style-name="Strong_20_Emphasis">Paramétrage→</text:span> <text:span text:style-name="Strong_20_Emphasis">Fréquence de recharge</text:span> à côté de la fréquence de recharge correspondante dans la liste, puis renseignez les informations suivantes:</text:p>
      <text:list text:style-name="List_20_1" text:continue-numbering="false">
        <text:list-item>
          <text:p text:style-name="List_20_1_Content_First"> Code</text:p>
        </text:list-item>
        <text:list-item>
          <text:p text:style-name="List_20_1_Content"> Intitulé</text:p>
        </text:list-item>
        <text:list-item>
          <text:p text:style-name="List_20_1_Content"> Nombre de jours</text:p>
        </text:list-item>
        <text:list-item>
          <text:p text:style-name="List_20_1_Content_Last"> Nombre de mois</text:p>
        </text:list-item>
      </text:list>
      <text:p text:style-name="Text_20_body">Une fois que les informations à modifier sont renseignées, cliquer sur le bouton enregistrer.</text:p>
      <text:h text:style-name="Heading_20_3" text:outline-level="3"><text:bookmark-start text:name="__RefHeading___suppression_d_une_frequence_de_recharge_4"/><text:bookmark-start text:name="suppression_d_une_frequence_de_recharge"/>Suppression d'une fréquence de recharge<text:bookmark-end text:name="__RefHeading___suppression_d_une_frequence_de_recharge_4"/><text:bookmark-end text:name="suppression_d_une_frequence_de_recharge"/></text:h>
      <text:p text:style-name="Text_20_body">Pour supprimer une fréquence de recharge, cliquez sur l'icône œil (Détail) dans <text:span text:style-name="Strong_20_Emphasis">Paramétrage→</text:span> <text:span text:style-name="Strong_20_Emphasis">Fréquence de recharge</text:span> à côté de la fréquence de recharge correspondante dans la liste, puis cliquer sur Supprimer.</text:p>
      <text:h text:style-name="Heading_20_3" text:outline-level="3"><text:bookmark-start text:name="__RefHeading___detail_d_une_frequence_de_recharge_5"/><text:bookmark-start text:name="detail_d_une_frequence_de_recharge"/>Détail d'une fréquence de recharge<text:bookmark-end text:name="__RefHeading___detail_d_une_frequence_de_recharge_5"/><text:bookmark-end text:name="detail_d_une_frequence_de_recharge"/></text:h>
      <text:p text:style-name="Text_20_body">Pour voir les détails d'une fréquence de recharge, cliquez sur l'icône œil (Détail) dans <text:span text:style-name="Strong_20_Emphasis">Paramétrage→</text:span> <text:span text:style-name="Strong_20_Emphasis">Fréquence de recharge</text:span> à côté de la fréquence de recharge correspondante dans la lis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frequencerecharge</dc:title>
  </office:meta>
</office:document-meta>
</file>