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exploitation"/><text:bookmark-start text:name="__RefHeading___exploitation_1"/><text:bookmark-start text:name="exploitation"/>Exploitation<text:bookmark-end text:name="__RefHeading___exploitation_1"/><text:bookmark-end text:name="exploitation"/></text:h>
      <text:p text:style-name="Text_20_body">Ce module regroupe les fonctionnalités suivantes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pointdeservice" text:style-name="Internet_20_link" text:visited-style-name="Visited_20_Internet_20_Link">Points de service
</text:a>  </text:p>
        </text:list-item>
        <text:list-item>
          <text:p text:style-name="Numbering_20_1_Content"> Carburant</text:p>
        </text:list-item>
        <text:list-item>
          <text:p text:style-name="Numbering_20_1_Content"> <text:a xlink:type="simple" xlink:href="https://cynod.wiki.sensoft-next.com/doku.php?id=cynod:uguide:soldecarte" text:style-name="Internet_20_link" text:visited-style-name="Visited_20_Internet_20_Link">Solde carte</text:a></text:p>
        </text:list-item>
        <text:list-item>
          <text:p text:style-name="Numbering_20_1_Content"> Les oppositions</text:p>
        </text:list-item>
        <text:list-item>
          <text:p text:style-name="Numbering_20_1_Content"> Cartes carburant</text:p>
        </text:list-item>
        <text:list-item>
          <text:p text:style-name="Numbering_20_1_Content_Last"> Affectation carte point de servi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exploitation</dc:title>
  </office:meta>
</office:document-meta>
</file>