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dotationclient"/><text:bookmark-start text:name="__RefHeading___dotation_carburant_1"/><text:bookmark-start text:name="dotation_carburant"/>Dotation carburant<text:bookmark-end text:name="__RefHeading___dotation_carburant_1"/><text:bookmark-end text:name="dotation_carburant"/></text:h>
      <text:p text:style-name="Text_20_body">Cette fonctionnalité se trouve au niveau de <text:span text:style-name="Strong_20_Emphasis">Clientèle/Dotation Carburant/Liste des clients à dotation</text:span>.</text:p>
      <text:p text:style-name="Text_20_body">Elle affiche la liste des clients à dotation avec les informations suivantes:</text:p>
      <text:list text:style-name="List_20_1" text:continue-numbering="false">
        <text:list-item>
          <text:p text:style-name="List_20_1_Content_First"> Etablissement</text:p>
        </text:list-item>
        <text:list-item>
          <text:p text:style-name="List_20_1_Content"> Categorie</text:p>
        </text:list-item>
        <text:list-item>
          <text:p text:style-name="List_20_1_Content"> Client</text:p>
        </text:list-item>
        <text:list-item>
          <text:p text:style-name="List_20_1_Content"> Adresse</text:p>
        </text:list-item>
        <text:list-item>
          <text:p text:style-name="List_20_1_Content_Last"> Téléphone</text:p>
        </text:list-item>
      </text:list>
      <text:p text:style-name="Text_20_body">Au niveau de cette vue il est possible de:</text:p>
      <text:list text:style-name="List_20_1" text:continue-numbering="false">
        <text:list-item>
          <text:p text:style-name="LastListParagraph_List_20_1_Content_First"> Liste à pu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dotationclient</dc:title>
  </office:meta>
</office:document-meta>
</file>