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ynod:uguide:clientf"/><text:bookmark-start text:name="__RefHeading___client_1"/><text:bookmark-start text:name="client"/>Client<text:bookmark-end text:name="__RefHeading___client_1"/><text:bookmark-end text:name="client"/></text:h>
      <text:p text:style-name="Text_20_body">Cette fonctionnalité affiche la liste des clients Cynod qui sont fidélisés.</text:p>
      <text:p text:style-name="Text_20_body">Cette liste est affichée avec les informations suivantes:</text:p>
      <text:list text:style-name="List_20_1" text:continue-numbering="false">
        <text:list-item>
          <text:p text:style-name="List_20_1_Content_First"> Intitulé (Nom - Prénom)</text:p>
        </text:list-item>
        <text:list-item>
          <text:p text:style-name="List_20_1_Content"> Téléphone</text:p>
        </text:list-item>
        <text:list-item>
          <text:p text:style-name="List_20_1_Content"> Catégorie</text:p>
        </text:list-item>
        <text:list-item>
          <text:p text:style-name="List_20_1_Content"> Nbre Points</text:p>
        </text:list-item>
        <text:list-item>
          <text:p text:style-name="List_20_1_Content"> Point de service</text:p>
        </text:list-item>
        <text:list-item>
          <text:p text:style-name="List_20_1_Content_Last"> Campagne</text:p>
        </text:list-item>
      </text:list>
      <text:p text:style-name="Text_20_body">Au niveau de cette vue il est possible de :</text:p>
      <text:list text:style-name="List_20_1" text:continue-numbering="false">
        <text:list-item>
          <text:p text:style-name="List_20_1_Content_First"> effectuer une recherche multicritére global ou ciblé</text:p>
        </text:list-item>
        <text:list-item>
          <text:p text:style-name="List_20_1_Content"> ajouter un nouveau client de regroupement</text:p>
        </text:list-item>
        <text:list-item>
          <text:p text:style-name="List_20_1_Content"> ajouter un nouveau client (Carte - Badge)</text:p>
        </text:list-item>
        <text:list-item>
          <text:p text:style-name="List_20_1_Content"> consulter le client fidélisé</text:p>
        </text:list-item>
        <text:list-item>
          <text:p text:style-name="List_20_1_Content"> modifier le client fidélisé</text:p>
        </text:list-item>
        <text:list-item>
          <text:p text:style-name="List_20_1_Content_Last"> supprimer le client fidélisé</text:p>
        </text:list-item>
      </text:list>
      <text:h text:style-name="Heading_20_2" text:outline-level="2"><text:bookmark-start text:name="__RefHeading___effectuer_une_recherche_multicritere_global_ou_cible_2"/><text:bookmark-start text:name="effectuer_une_recherche_multicritere_global_ou_cible"/>Effectuer une recherche multicritère global ou ciblé<text:bookmark-end text:name="__RefHeading___effectuer_une_recherche_multicritere_global_ou_cible_2"/><text:bookmark-end text:name="effectuer_une_recherche_multicritere_global_ou_cible"/></text:h>
      <text:p text:style-name="Text_20_body">Saisir un critère de recherche au niveau de la <text:span text:style-name="Strong_20_Emphasis">barre de recherche</text:span> ou au niveau de la <text:span text:style-name="Strong_20_Emphasis">colonne souhaité</text:span> juste en bas de l'intitulé.</text:p>
      <text:p text:style-name="Text_20_body">Les éléments affichés sont en fonction de la recherche effectuée.</text:p>
      <text:h text:style-name="Heading_20_2" text:outline-level="2"><text:bookmark-start text:name="__RefHeading___ajouter_un_nouveau_client_de_regroupement_3"/><text:bookmark-start text:name="ajouter_un_nouveau_client_de_regroupement"/>Ajouter un nouveau client de regroupement<text:bookmark-end text:name="__RefHeading___ajouter_un_nouveau_client_de_regroupement_3"/><text:bookmark-end text:name="ajouter_un_nouveau_client_de_regroupement"/></text:h>
      <text:p text:style-name="Text_20_body">Le but de cette fonctionnalité est de regrouper plusieurs clients fidélisé en un seul client groupé. Les points fidélités de chaque client fidélité seront comptabilisés et cumulés sur le compte client groupé.</text:p>
      <text:p text:style-name="Text_20_body">Merci de procéder comme suite pour la création d'un groupe de diffusion :</text:p>
      <text:list text:style-name="Numbering_20_1" text:continue-numbering="false">
        <text:list-item>
          <text:p text:style-name="Numbering_20_1_Content_First"> Cliquer sur le bouton <text:span text:style-name="Strong_20_Emphasis">Imprimer</text:span></text:p>
        </text:list-item>
        <text:list-item>
          <text:p text:style-name="Numbering_20_1_Content"> Cliquer sur le bouton <text:span text:style-name="Strong_20_Emphasis">hamburger</text:span> (3 points à droite de la barre de navigation) puis sur <text:span text:style-name="Strong_20_Emphasis">Imprimer</text:span></text:p>
        </text:list-item>
        <text:list-item>
          <text:p text:style-name="Numbering_20_1_Content_Last"> Renseigner le formulaire d'impression puis valider en cliquant sur <text:span text:style-name="Strong_20_Emphasis">imprimer</text:spa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cynod:uguide:clientf</dc:title>
  </office:meta>
</office:document-meta>
</file>