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lient"/><text:bookmark-start text:name="__RefHeading___clientele_1"/><text:bookmark-start text:name="clientele"/>Clientèle<text:bookmark-end text:name="__RefHeading___clientele_1"/><text:bookmark-end text:name="clientele"/></text:h>
      <text:p text:style-name="Text_20_body">Au niveau de ce module nous pouvons retrouver les fonctionnalités suivantes :
Ce module regroupe toutes les fonctionnalités en rapport avec les clients.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gestionnaireclient" text:style-name="Internet_20_link" text:visited-style-name="Visited_20_Internet_20_Link">Gestionnaires client</text:a></text:p>
        </text:list-item>
        <text:list-item>
          <text:p text:style-name="Numbering_20_1_Content"> Liste des clients</text:p>
        </text:list-item>
        <text:list-item>
          <text:p text:style-name="Numbering_20_1_Content"> Nouveau client entreprise</text:p>
        </text:list-item>
        <text:list-item>
          <text:p text:style-name="Numbering_20_1_Content"> Nouveau client particulier</text:p>
        </text:list-item>
        <text:list-item>
          <text:p text:style-name="Numbering_20_1_Content"> Dotation carburant</text:p>
        </text:list-item>
        <text:list-item>
          <text:p text:style-name="Numbering_20_1_Content"> Clients fidélité</text:p>
        </text:list-item>
        <text:list-item>
          <text:p text:style-name="Numbering_20_1_Content_Last"> Client walle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lient</dc:title>
  </office:meta>
</office:document-meta>
</file>