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ivilite"/><text:bookmark-start text:name="__RefHeading___civilite_1"/><text:bookmark-start text:name="civilite"/>Civilité<text:bookmark-end text:name="__RefHeading___civilite_1"/><text:bookmark-end text:name="civilite"/></text:h>
      <text:p text:style-name="Text_20_body">Cette fonctionnalité se trouve au niveau de <text:span text:style-name="Strong_20_Emphasis">Paramétrage-&gt;Civilité</text:span>. Elle permet de spécifier et gérer les civilités des clients.</text:p>
      <text:p text:style-name="Text_20_body">Cette vue est affiché avec les informations suivantes 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"> Intitulé </text:p>
        </text:list-item>
        <text:list-item>
          <text:p text:style-name="List_20_1_Content_Last"> Intitulé réduit</text:p>
        </text:list-item>
      </text:list>
      <text:p text:style-name="Text_20_body">Et avec les actions suivantes :</text:p>
      <text:list text:style-name="List_20_1" text:continue-numbering="false">
        <text:list-item>
          <text:p text:style-name="List_20_1_Content_First"> Ajout civilité</text:p>
        </text:list-item>
        <text:list-item>
          <text:p text:style-name="List_20_1_Content"> Modification civilité</text:p>
        </text:list-item>
        <text:list-item>
          <text:p text:style-name="List_20_1_Content"> Suppression civilité</text:p>
        </text:list-item>
        <text:list-item>
          <text:p text:style-name="List_20_1_Content_Last"> Détail civilité</text:p>
        </text:list-item>
      </text:list>
      <text:h text:style-name="Heading_20_3" text:outline-level="3"><text:bookmark-start text:name="__RefHeading___ajouter_une_civilite_2"/><text:bookmark-start text:name="ajouter_une_civilite"/>Ajouter une civilité<text:bookmark-end text:name="__RefHeading___ajouter_une_civilite_2"/><text:bookmark-end text:name="ajouter_une_civilite"/></text:h>
      <text:p text:style-name="Text_20_body">Pour ajouter une nouvelle civilité, cliquer sur le bouton <text:span text:style-name="Strong_20_Emphasis">Ajout civilité</text:span> qui se trouve dans le module <text:span text:style-name="Strong_20_Emphasis">Paramétrage-&gt;</text:span> <text:span text:style-name="Strong_20_Emphasis">Civilité</text:span>, puis renseignez les informations suivantes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"> Intitulé</text:p>
        </text:list-item>
        <text:list-item>
          <text:p text:style-name="List_20_1_Content_Last"> Intitulé réduit</text:p>
        </text:list-item>
      </text:list>
      <text:p text:style-name="Text_20_body">Une fois que ces informations renseignées, cliquer sur le bouton <text:span text:style-name="Strong_20_Emphasis">enregistrer</text:span>.</text:p>
      <text:h text:style-name="Heading_20_3" text:outline-level="3"><text:bookmark-start text:name="__RefHeading___modifier_une_civilite_3"/><text:bookmark-start text:name="modifier_une_civilite"/>Modifier une civilité<text:bookmark-end text:name="__RefHeading___modifier_une_civilite_3"/><text:bookmark-end text:name="modifier_une_civilite"/></text:h>
      <text:p text:style-name="Text_20_body">Pour modifier une civilité, cliquez sur le bouton <text:span text:style-name="Strong_20_Emphasis">Éditer</text:span> dans <text:span text:style-name="Strong_20_Emphasis">Paramétrage -&gt;</text:span> <text:span text:style-name="Strong_20_Emphasis">Civilité</text:span>, à côté de la civilité correspondante dans la liste, puis renseignez les informations suivantes :</text:p>
      <text:list text:style-name="List_20_1" text:continue-numbering="false">
        <text:list-item>
          <text:p text:style-name="List_20_1_Content_First"> Code</text:p>
        </text:list-item>
        <text:list-item>
          <text:p text:style-name="List_20_1_Content"> Intitulé</text:p>
        </text:list-item>
        <text:list-item>
          <text:p text:style-name="List_20_1_Content_Last"> Intitulé réduit</text:p>
        </text:list-item>
      </text:list>
      <text:p text:style-name="Text_20_body">Une fois que ces informations renseignées, cliquer sur le bouton <text:span text:style-name="Strong_20_Emphasis">enregistrer</text:span>.</text:p>
      <text:h text:style-name="Heading_20_3" text:outline-level="3"><text:bookmark-start text:name="__RefHeading___supprimer_une_civilite_4"/><text:bookmark-start text:name="supprimer_une_civilite"/>Supprimer une civilité<text:bookmark-end text:name="__RefHeading___supprimer_une_civilite_4"/><text:bookmark-end text:name="supprimer_une_civilite"/></text:h>
      <text:p text:style-name="Text_20_body">Pour supprimer une civilité, cliquez sur l'icône œil (Détail) dans <text:span text:style-name="Strong_20_Emphasis">Paramétrage→</text:span> <text:span text:style-name="Strong_20_Emphasis">Civilité</text:span> à côté de la civilité correspondante dans la liste, puis cliquer sur le bouton <text:span text:style-name="Strong_20_Emphasis">Supprimer</text:span>.</text:p>
      <text:h text:style-name="Heading_20_3" text:outline-level="3"><text:bookmark-start text:name="__RefHeading___detail_d_une_civilite_5"/><text:bookmark-start text:name="detail_d_une_civilite"/>Détail d'une civilité<text:bookmark-end text:name="__RefHeading___detail_d_une_civilite_5"/><text:bookmark-end text:name="detail_d_une_civilite"/></text:h>
      <text:p text:style-name="Text_20_body">Pour voir les détails d'une civilité, cliquer l'icône œil (Détail) dans <text:span text:style-name="Strong_20_Emphasis">Paramétrage→</text:span> <text:span text:style-name="Strong_20_Emphasis">civilité</text:span> à côté de la civilité correspondante dans la lis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ivilite</dc:title>
  </office:meta>
</office:document-meta>
</file>