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changermdp"/><text:bookmark-start text:name="__RefHeading___changer_mot_de_passe_1"/><text:bookmark-start text:name="changer_mot_de_passe"/>Changer mot de passe<text:bookmark-end text:name="__RefHeading___changer_mot_de_passe_1"/><text:bookmark-end text:name="changer_mot_de_passe"/></text:h>
      <text:p text:style-name="Text_20_body">Cette fonctionnalité se trouve au niveau du module <text:span text:style-name="Strong_20_Emphasis">Sécurité-&gt;Changer mot de passe</text:span>. </text:p>
      <text:p text:style-name="Text_20_body">Elle permet de changer le Mot de passe de l'utilisateur du système.</text:p>
      <text:h text:style-name="Heading_20_3" text:outline-level="3"><text:bookmark-start text:name="__RefHeading___changer_mot_de_passe_2"/><text:bookmark-start text:name="changer_mot_de_passe1"/>Changer mot de passe<text:bookmark-end text:name="__RefHeading___changer_mot_de_passe_2"/><text:bookmark-end text:name="changer_mot_de_passe1"/></text:h>
      <text:list text:style-name="Numbering_20_1" text:continue-numbering="false">
        <text:list-item>
          <text:p text:style-name="Numbering_20_1_Content_First"> Cliquer sur <text:span text:style-name="Strong_20_Emphasis">Changer mot de passe</text:span></text:p>
        </text:list-item>
        <text:list-item>
          <text:p text:style-name="Numbering_20_1_Content"> Renseigner le formulaire (tous les champs avec l'astérisque sont obligatoires)</text:p>
        </text:list-item>
        <text:list-item>
          <text:p text:style-name="Numbering_20_1_Content_Last"> Cliquer sur le bouton <text:span text:style-name="Strong_20_Emphasis">Enregistrer</text:span> pour valider le formulair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changermdp</dc:title>
  </office:meta>
</office:document-meta>
</file>