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artecarburant"/><text:bookmark-start text:name="__RefHeading___cartes_carburant_1"/><text:bookmark-start text:name="cartes_carburant"/>Cartes carburant<text:bookmark-end text:name="__RefHeading___cartes_carburant_1"/><text:bookmark-end text:name="cartes_carburant"/></text:h>
      <text:p text:style-name="Text_20_body">Cette fonctionnalité permet d'administrer les cartes carburant.</text:p>
      <text:h text:style-name="Heading_20_2" text:outline-level="2"><text:bookmark-start text:name="__RefHeading___liste_des_cartes_2"/><text:bookmark-start text:name="liste_des_cartes"/>Liste des cartes<text:bookmark-end text:name="__RefHeading___liste_des_cartes_2"/><text:bookmark-end text:name="liste_des_cartes"/></text:h>
      <text:p text:style-name="Text_20_body">Elle se trouve dans le module <text:span text:style-name="Strong_20_Emphasis">Exploitation</text:span>, sous <text:span text:style-name="Strong_20_Emphasis">Cartes Carburant</text:span>, puis <text:span text:style-name="Strong_20_Emphasis">Liste des cartes</text:span>. </text:p>
      <text:p text:style-name="Text_20_body">Cette fonctionnalité répertorie les cartes carburant des clients et présente les informations comme suit :</text:p>
      <text:list text:style-name="List_20_1" text:continue-numbering="false">
        <text:list-item>
          <text:p text:style-name="List_20_1_Content_First"> Carte</text:p>
        </text:list-item>
        <text:list-item>
          <text:p text:style-name="List_20_1_Content"> Porteur</text:p>
        </text:list-item>
        <text:list-item>
          <text:p text:style-name="List_20_1_Content"> Profil carte</text:p>
        </text:list-item>
        <text:list-item>
          <text:p text:style-name="List_20_1_Content"> Statut</text:p>
        </text:list-item>
        <text:list-item>
          <text:p text:style-name="List_20_1_Content"> Validité</text:p>
        </text:list-item>
        <text:list-item>
          <text:p text:style-name="List_20_1_Content_Last"> Solde</text:p>
        </text:list-item>
      </text:list>
      <text:p text:style-name="Text_20_body">Au niveau de cette vue il est possible de :</text:p>
      <text:list text:style-name="List_20_1" text:continue-numbering="false">
        <text:list-item>
          <text:p text:style-name="List_20_1_Content_First"> Faire une recherche Multicritère</text:p>
        </text:list-item>
        <text:list-item>
          <text:p text:style-name="List_20_1_Content"> Faire une Impression</text:p>
        </text:list-item>
        <text:list-item>
          <text:p text:style-name="List_20_1_Content"> Rafraichir la liste</text:p>
        </text:list-item>
        <text:list-item>
          <text:p text:style-name="List_20_1_Content"> Faire une Exportation (sous format Excel)</text:p>
        </text:list-item>
        <text:list-item>
          <text:p text:style-name="List_20_1_Content_Last"> Voir les détails d'une carte</text:p>
        </text:list-item>
      </text:list>
      <text:h text:style-name="Heading_20_2" text:outline-level="2"><text:bookmark-start text:name="__RefHeading___liste_des_cartes_annulees_3"/><text:bookmark-start text:name="liste_des_cartes_annulees"/>Liste des cartes annulées<text:bookmark-end text:name="__RefHeading___liste_des_cartes_annulees_3"/><text:bookmark-end text:name="liste_des_cartes_annulees"/></text:h>
      <text:h text:style-name="Heading_20_2" text:outline-level="2"><text:bookmark-start text:name="__RefHeading___liste_des_cartes_virtuelles_4"/><text:bookmark-start text:name="liste_des_cartes_virtuelles"/>Liste des cartes virtuelles<text:bookmark-end text:name="__RefHeading___liste_des_cartes_virtuelles_4"/><text:bookmark-end text:name="liste_des_cartes_virtuelles"/></text:h>
      <text:h text:style-name="Heading_20_2" text:outline-level="2"><text:bookmark-start text:name="__RefHeading___generation_de_carte_5"/><text:bookmark-start text:name="generation_de_carte"/>Génération de carte<text:bookmark-end text:name="__RefHeading___generation_de_carte_5"/><text:bookmark-end text:name="generation_de_carte"/></text:h>
      <text:h text:style-name="Heading_20_2" text:outline-level="2"><text:bookmark-start text:name="__RefHeading___creer_lot_de_cartes_impression_encodage_6"/><text:bookmark-start text:name="creer_lot_de_cartes_impression_encodage"/>Créer lot de cartes impression / encodage<text:bookmark-end text:name="__RefHeading___creer_lot_de_cartes_impression_encodage_6"/><text:bookmark-end text:name="creer_lot_de_cartes_impression_encodage"/></text:h>
      <text:h text:style-name="Heading_20_2" text:outline-level="2"><text:bookmark-start text:name="__RefHeading___recherche_lot_de_cartes_7"/><text:bookmark-start text:name="recherche_lot_de_cartes"/>Recherche lot de cartes<text:bookmark-end text:name="__RefHeading___recherche_lot_de_cartes_7"/><text:bookmark-end text:name="recherche_lot_de_cartes"/></text:h>
      <text:h text:style-name="Heading_20_2" text:outline-level="2"><text:bookmark-start text:name="__RefHeading___creation_carte_virtuelle_8"/><text:bookmark-start text:name="creation_carte_virtuelle"/>Création carte virtuelle<text:bookmark-end text:name="__RefHeading___creation_carte_virtuelle_8"/><text:bookmark-end text:name="creation_carte_virtuel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artecarburant</dc:title>
  </office:meta>
</office:document-meta>
</file>