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ynod:uguide:campagnef"/><text:bookmark-start text:name="__RefHeading___les_campagnes_1"/><text:bookmark-start text:name="les_campagnes"/>Les campagnes<text:bookmark-end text:name="__RefHeading___les_campagnes_1"/><text:bookmark-end text:name="les_campagnes"/></text:h>
      <text:p text:style-name="Text_20_body">Ce module regroupe toutes les fonctionnalités en rapport avec une campagne de fidélité telles que : </text:p>
      <text:h text:style-name="Heading_20_2" text:outline-level="2"><text:bookmark-start text:name="__RefHeading___gestion_campagne_2"/><text:bookmark-start text:name="gestion_campagne"/>Gestion campagne<text:bookmark-end text:name="__RefHeading___gestion_campagne_2"/><text:bookmark-end text:name="gestion_campagne"/></text:h>
      <text:p text:style-name="Text_20_body">Cette gestion de la campagne permet de creer, modifier, supprimer une campagne</text:p>
      <text:h text:style-name="Heading_20_3" text:outline-level="3"><text:bookmark-start text:name="__RefHeading___ajout_campagne_3"/><text:bookmark-start text:name="ajout_campagne"/>Ajout campagne<text:bookmark-end text:name="__RefHeading___ajout_campagne_3"/><text:bookmark-end text:name="ajout_campagne"/></text:h>
      <text:p text:style-name="Text_20_body">Pour ajouter une nouvelle campagne : </text:p>
      <text:list text:style-name="Numbering_20_1" text:continue-numbering="false">
        <text:list-item>
          <text:p text:style-name="Numbering_20_1_Content_First"> Cliquer sur le module <text:span text:style-name="Strong_20_Emphasis">Les campagnes</text:span></text:p>
        </text:list-item>
        <text:list-item>
          <text:p text:style-name="Numbering_20_1_Content"> Cliquer sur le bouton <text:span text:style-name="Strong_20_Emphasis">Nouvelle campagne</text:span></text:p>
        </text:list-item>
        <text:list-item>
          <text:p text:style-name="Numbering_20_1_Content"> Sur le formulaire, saisir le text <text:span text:style-name="Strong_20_Emphasis">CYNOD</text:span> sur le champ <text:span text:style-name="Strong_20_Emphasis">Application</text:span></text:p>
        </text:list-item>
        <text:list-item>
          <text:p text:style-name="Numbering_20_1_Content"> Saisir le text <text:span text:style-name="Strong_20_Emphasis">SE</text:span> sur le champ <text:span text:style-name="Strong_20_Emphasis">Code</text:span></text:p>
        </text:list-item>
        <text:list-item>
          <text:p text:style-name="Numbering_20_1_Content"> Renseigner la <text:span text:style-name="Strong_20_Emphasis">date de début</text:span> et la <text:span text:style-name="Strong_20_Emphasis">date de fin</text:span> de la campagne de fidélité</text:p>
        </text:list-item>
        <text:list-item>
          <text:p text:style-name="Numbering_20_1_Content"> Saisir le nom de la nouvelle campagne dans le sur le champ <text:span text:style-name="Strong_20_Emphasis">Intitulé</text:span></text:p>
        </text:list-item>
        <text:list-item>
          <text:p text:style-name="Numbering_20_1_Content"> Charger le logo de la campagne dans le champ <text:span text:style-name="Strong_20_Emphasis">Visuel</text:span></text:p>
        </text:list-item>
        <text:list-item>
          <text:p text:style-name="Numbering_20_1_Content"> Remplir le champ <text:span text:style-name="Strong_20_Emphasis">Description</text:span> de la campagne</text:p>
        </text:list-item>
        <text:list-item>
          <text:p text:style-name="Numbering_20_1_Content"> Activer la fonctionnalité <text:span text:style-name="Strong_20_Emphasis">Campagne par défaut</text:span></text:p>
        </text:list-item>
        <text:list-item>
          <text:p text:style-name="Numbering_20_1_Content_Last"> Cliquer sur le bouton <text:span text:style-name="Strong_20_Emphasis">Enregistrer</text:span></text:p>
        </text:list-item>
      </text:list>
      <text:p text:style-name="Text_20_body">Les boutons <text:span text:style-name="Strong_20_Emphasis">Editer</text:span> et <text:span text:style-name="Strong_20_Emphasis">Supprimer</text:span> campagne sont aussi disponible pour la gestion d'une campagne</text:p>
      <text:h text:style-name="Heading_20_3" text:outline-level="3"><text:bookmark-start text:name="__RefHeading___participants_4"/><text:bookmark-start text:name="participants"/>Participants<text:bookmark-end text:name="__RefHeading___participants_4"/><text:bookmark-end text:name="participants"/></text:h>
      <text:p text:style-name="Text_20_body">Cette fonctionnalité à pour objectif de pourvoir cibler les catégories de participants qui peuvent participer à la nouvelle campagne. Pour ce faire : </text:p>
      <text:list text:style-name="Numbering_20_1" text:continue-numbering="false">
        <text:list-item>
          <text:p text:style-name="Numbering_20_1_Content_First"> Cliquer sur le module <text:span text:style-name="Strong_20_Emphasis">Les campagnes</text:span></text:p>
        </text:list-item>
        <text:list-item>
          <text:p text:style-name="Numbering_20_1_Content"> Cliquer sur le bouton Consulter de la campagne</text:p>
        </text:list-item>
        <text:list-item>
          <text:p text:style-name="Numbering_20_1_Content"> Cliquer sur le bouton <text:span text:style-name="Strong_20_Emphasis">Participants</text:span></text:p>
        </text:list-item>
        <text:list-item>
          <text:p text:style-name="Numbering_20_1_Content"> Cliquer sur le bouton Nouveaux Participants</text:p>
        </text:list-item>
        <text:list-item>
          <text:p text:style-name="Numbering_20_1_Content"> Sur le liste à gauche du tableau, sélectionner le ou les groupes de participant ciblé(s) et cliquer sur le bouton avec la flèche qui pointe vers la droite pour l'ajouter dans la liste de confirmation à droite</text:p>
        </text:list-item>
        <text:list-item>
          <text:p text:style-name="Numbering_20_1_Content_Last"> Cliquer sur le bouton Enregistrer</text:p>
        </text:list-item>
      </text:list>
      <text:p text:style-name="Text_20_body">Les participants répondant au critères ciblés seront inscrits automatiquement dans la campagne.</text:p>
      <text:h text:style-name="Heading_20_3" text:outline-level="3"><text:bookmark-start text:name="__RefHeading___regles_de_fidelite_5"/><text:bookmark-start text:name="regles_de_fidelite"/>Règles de fidélité<text:bookmark-end text:name="__RefHeading___regles_de_fidelite_5"/><text:bookmark-end text:name="regles_de_fidelite"/></text:h>
      <text:p text:style-name="Text_20_body">Cette fonctionnalité à pour objectif de définir toute les conditions d'attribution de point de fidélité pour chaque transaction des participants. Pour ce faire : </text:p>
      <text:list text:style-name="Numbering_20_1" text:continue-numbering="false">
        <text:list-item>
          <text:p text:style-name="Numbering_20_1_Content_First"> Cliquer sur le module <text:span text:style-name="Strong_20_Emphasis">Les campagnes</text:span></text:p>
        </text:list-item>
        <text:list-item>
          <text:p text:style-name="Numbering_20_1_Content"> Cliquer sur le bouton <text:span text:style-name="Strong_20_Emphasis">Consulter</text:span> de la campagne</text:p>
        </text:list-item>
        <text:list-item>
          <text:p text:style-name="Numbering_20_1_Content"> Cliquer sur le bouton <text:span text:style-name="Strong_20_Emphasis">Règles de fidélité</text:span></text:p>
        </text:list-item>
        <text:list-item>
          <text:p text:style-name="Numbering_20_1_Content"> Cliquer sur le bouton <text:span text:style-name="Strong_20_Emphasis">Nouvelle Règle</text:span></text:p>
        </text:list-item>
        <text:list-item>
          <text:p text:style-name="Numbering_20_1_Content"> Sur le formulaire, choisir le <text:span text:style-name="Strong_20_Emphasis">type d'événement</text:span> dans la liste déroulante</text:p>
        </text:list-item>
        <text:list-item>
          <text:p text:style-name="Numbering_20_1_Content"> Saisir la <text:span text:style-name="Strong_20_Emphasis">valeur unitaire</text:span> (Montant éligible pour attribution point)</text:p>
        </text:list-item>
        <text:list-item>
          <text:p text:style-name="Numbering_20_1_Content"> Sélectionner la ou les <text:span text:style-name="Strong_20_Emphasis">catégorie(s)</text:span> qui sont concernée(s) à cette règle</text:p>
        </text:list-item>
        <text:list-item>
          <text:p text:style-name="Numbering_20_1_Content"> Choisir le <text:span text:style-name="Strong_20_Emphasis">type d'unité</text:span></text:p>
        </text:list-item>
        <text:list-item>
          <text:p text:style-name="Numbering_20_1_Content"> Saisir le <text:span text:style-name="Strong_20_Emphasis">nombre de point</text:span> à attribuer à chaque <text:span text:style-name="Strong_20_Emphasis">valeur unitaire</text:span> calculée</text:p>
        </text:list-item>
        <text:list-item>
          <text:p text:style-name="Numbering_20_1_Content"> Saisir une description <text:span text:style-name="Strong_20_Emphasis">(facultative)</text:span></text:p>
        </text:list-item>
        <text:list-item>
          <text:p text:style-name="Numbering_20_1_Content_Last"> Cliquer sur le bouton <text:span text:style-name="Strong_20_Emphasis">Enregistrer</text:span></text:p>
        </text:list-item>
      </text:list>
      <text:p text:style-name="Text_20_body">Les boutons <text:span text:style-name="Strong_20_Emphasis">Editer</text:span>, <text:span text:style-name="Strong_20_Emphasis">Consulter</text:span> et <text:span text:style-name="Strong_20_Emphasis">Supprimer</text:span> règle de fidélité sont aussi disponible</text:p>
      <text:h text:style-name="Heading_20_3" text:outline-level="3"><text:bookmark-start text:name="__RefHeading___les_points_collectes_6"/><text:bookmark-start text:name="les_points_collectes"/>Les points collectés<text:bookmark-end text:name="__RefHeading___les_points_collectes_6"/><text:bookmark-end text:name="les_points_collectes"/></text:h>
      <text:p text:style-name="Text_20_body">Cette fonctionnalité à pour objectif d'afficher la liste de tous les points collectés par les participants dans la campagne. Pour ce faire :</text:p>
      <text:list text:style-name="Numbering_20_1" text:continue-numbering="false">
        <text:list-item>
          <text:p text:style-name="Numbering_20_1_Content_First"> Cliquer sur le module <text:span text:style-name="Strong_20_Emphasis">Les campagnes</text:span></text:p>
        </text:list-item>
        <text:list-item>
          <text:p text:style-name="Numbering_20_1_Content"> Cliquer sur le bouton <text:span text:style-name="Strong_20_Emphasis">Consulter</text:span> de la campagne</text:p>
        </text:list-item>
        <text:list-item>
          <text:p text:style-name="Numbering_20_1_Content_Last"> Cliquer sur le bouton Points collectés</text:p>
        </text:list-item>
      </text:list>
      <text:h text:style-name="Heading_20_3" text:outline-level="3"><text:bookmark-start text:name="__RefHeading___les_collectes_rejetees_7"/><text:bookmark-start text:name="les_collectes_rejetees"/>Les collectes rejetées<text:bookmark-end text:name="__RefHeading___les_collectes_rejetees_7"/><text:bookmark-end text:name="les_collectes_rejetees"/></text:h>
      <text:p text:style-name="Text_20_body">Cette fonctionnalité à pour objectif d'afficher la liste de tous les collectes de points rejetées dans la campagne. Pour ce faire : </text:p>
      <text:list text:style-name="Numbering_20_1" text:continue-numbering="false">
        <text:list-item>
          <text:p text:style-name="Numbering_20_1_Content_First"> Cliquer sur le module <text:span text:style-name="Strong_20_Emphasis">Les campagnes</text:span></text:p>
        </text:list-item>
        <text:list-item>
          <text:p text:style-name="Numbering_20_1_Content"> Cliquer sur le bouton <text:span text:style-name="Strong_20_Emphasis">Consulter</text:span> de la campagne</text:p>
        </text:list-item>
        <text:list-item>
          <text:p text:style-name="Numbering_20_1_Content_Last"> Cliquer sur le bouton Collectes rejetées</text:p>
        </text:list-item>
      </text:list>
      <text:p text:style-name="Text_20_body">Pour effectuer le forçage d'une collecte rejetée : </text:p>
      <text:list text:style-name="Numbering_20_1" text:continue-numbering="false">
        <text:list-item>
          <text:p text:style-name="Numbering_20_1_Content_First"> Cibler une collecte et cliquer sur le bouton <text:span text:style-name="Strong_20_Emphasis">Consulter</text:span> </text:p>
        </text:list-item>
        <text:list-item>
          <text:p text:style-name="Numbering_20_1_Content"> Cliquer sur le bouton <text:span text:style-name="Strong_20_Emphasis">Forçage collecte</text:span> pour autoriser la prise en compte de cette collecte</text:p>
        </text:list-item>
        <text:list-item>
          <text:p text:style-name="Numbering_20_1_Content"> Saisir le motif du forçage</text:p>
        </text:list-item>
        <text:list-item>
          <text:p text:style-name="Numbering_20_1_Content_Last"> Cliquer sur le bouton <text:span text:style-name="Strong_20_Emphasis">Enregistrer</text:span></text:p>
        </text:list-item>
      </text:list>
      <text:h text:style-name="Heading_20_3" text:outline-level="3"><text:bookmark-start text:name="__RefHeading___les_lots_a_gagner_8"/><text:bookmark-start text:name="les_lots_a_gagner"/>Les lots à gagner<text:bookmark-end text:name="__RefHeading___les_lots_a_gagner_8"/><text:bookmark-end text:name="les_lots_a_gagner"/></text:h>
      <text:p text:style-name="Text_20_body">Cette fonctionnalité à pour objectif de pouvoir définir les différents lots disponibles pour les participants. Pour ce faire : </text:p>
      <text:list text:style-name="Numbering_20_1" text:continue-numbering="false">
        <text:list-item>
          <text:p text:style-name="Numbering_20_1_Content_First"> Cliquer sur le module <text:span text:style-name="Strong_20_Emphasis">Les campagnes</text:span></text:p>
        </text:list-item>
        <text:list-item>
          <text:p text:style-name="Numbering_20_1_Content"> Cliquer sur le bouton <text:span text:style-name="Strong_20_Emphasis">Consulter</text:span> de la campagne</text:p>
        </text:list-item>
        <text:list-item>
          <text:p text:style-name="Numbering_20_1_Content"> Cliquer sur le bouton les lots à gagner</text:p>
        </text:list-item>
        <text:list-item>
          <text:p text:style-name="Numbering_20_1_Content"> Cliquer sur le bouton Nouvelle lot à gagner</text:p>
        </text:list-item>
        <text:list-item>
          <text:p text:style-name="Numbering_20_1_Content"> Sur le formulaire, saisir le code du lot</text:p>
        </text:list-item>
        <text:list-item>
          <text:p text:style-name="Numbering_20_1_Content"> Saisir l'intitulé du lot</text:p>
        </text:list-item>
        <text:list-item>
          <text:p text:style-name="Numbering_20_1_Content"> Saisir le nombre de point requis pour gagner le lot</text:p>
        </text:list-item>
        <text:list-item>
          <text:p text:style-name="Numbering_20_1_Content"> Saisir le nombre total de ce lot à remettre dans la campagne</text:p>
        </text:list-item>
        <text:list-item>
          <text:p text:style-name="Numbering_20_1_Content"> Choisir le type de lot</text:p>
        </text:list-item>
        <text:list-item>
          <text:p text:style-name="Numbering_20_1_Content"> Saisir la valeur en montant du coupon</text:p>
        </text:list-item>
        <text:list-item>
          <text:p text:style-name="Numbering_20_1_Content"> Saisir le durée de validité du lot en mois</text:p>
        </text:list-item>
        <text:list-item>
          <text:p text:style-name="Numbering_20_1_Content"> Saisir la description</text:p>
        </text:list-item>
        <text:list-item>
          <text:p text:style-name="Numbering_20_1_Content"> Saisir l'intervalle de génération de ce lot en heure</text:p>
        </text:list-item>
        <text:list-item>
          <text:p text:style-name="Numbering_20_1_Content"> Sélectionner les services qui sont autorisés à consommer ce lot</text:p>
        </text:list-item>
        <text:list-item>
          <text:p text:style-name="Numbering_20_1_Content_Last"> Cliquer sur le bouton <text:span text:style-name="Strong_20_Emphasis">Enregistrer</text:spa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cynod:uguide:campagnef</dc:title>
  </office:meta>
</office:document-meta>
</file>