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attributionrole"/><text:bookmark-start text:name="__RefHeading___attribution_de_role_1"/><text:bookmark-start text:name="attribution_de_role"/>Attribution de rôle<text:bookmark-end text:name="__RefHeading___attribution_de_role_1"/><text:bookmark-end text:name="attribution_de_role"/></text:h>
      <text:p text:style-name="Text_20_body">Cette fonctionnalité se trouve au niveau du module <text:span text:style-name="Strong_20_Emphasis">Sécurité-&gt;Attribution rôle</text:span>. </text:p>
      <text:p text:style-name="Text_20_body">Elle permet d'attribuer les rôles aux utilisateurs pour définir leur périmètre d'action.
Cette vue affiche les actions suivantes:</text:p>
      <text:list text:style-name="List_20_1" text:continue-numbering="false">
        <text:list-item>
          <text:p text:style-name="List_20_1_Content_First"> Ajout rôle utilisateur</text:p>
        </text:list-item>
        <text:list-item>
          <text:p text:style-name="List_20_1_Content_Last"> Recherch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attributionrole</dc:title>
  </office:meta>
</office:document-meta>
</file>