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pptpe"/><text:bookmark-start text:name="__RefHeading___application_mobile_1"/><text:bookmark-start text:name="application_mobile"/>Application mobile<text:bookmark-end text:name="__RefHeading___application_mobile_1"/><text:bookmark-end text:name="application_mobile"/></text:h>
      <text:p text:style-name="Text_20_body">L'application mobile Cynod comporte les fonctionnalités suivantes:</text:p>
      <text:p text:style-name="Text_20_body">Configuration cynod
Opérations carte TPE
Opérations ticket TPE
Opérations cash TPE
Opérations code électronique TPE
Divers TPE
WALL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pptpe</dc:title>
  </office:meta>
</office:document-meta>
</file>