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d9f43672019402dd10fbf555e2f0a5.png"/>
  <manifest:file-entry manifest:media-type="image/png" manifest:full-path="Pictures/67ceb89fd1c6b68b1e1c2e1bfdfc3e19.png"/>
  <manifest:file-entry manifest:media-type="image/png" manifest:full-path="Pictures/400dd29a2647fc85a4294ff15ee5ea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config_avancee:ssldroid"/><text:bookmark-start text:name="__RefHeading___installer_ssldroid_1"/><text:bookmark-start text:name="installer_ssldroid"/>Installer SSLDroid<text:bookmark-end text:name="__RefHeading___installer_ssldroid_1"/><text:bookmark-end text:name="installer_ssldroid"/></text:h>
      <text:list text:style-name="Numbering_20_1" text:continue-numbering="false">
        <text:list-item>
          <text:p text:style-name="Numbering_20_1_Content_First"> Rendez-vous sur le <text:a xlink:type="simple" xlink:href="https://play.google.com/store/apps?hl=fr" text:style-name="Internet_20_link" text:visited-style-name="Visited_20_Internet_20_Link">Play Store de Google</text:a> pour les applications Android.</text:p>
        </text:list-item>
        <text:list-item>
          <text:p text:style-name="Numbering_20_1_Content"> Inscrivez dans votre barre de recherche le nom de l'application.</text:p>
        </text:list-item>
        <text:list-item>
          <text:p text:style-name="Numbering_20_1_Content"> De là, sélectionnez votre application et appuyez sur « Installer ».</text:p>
        </text:list-item>
        <text:list-item>
          <text:p text:style-name="Numbering_20_1_Content_Last"> Une fois l’application installée, vous devez configurer.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abd9f43672019402dd10fbf555e2f0a5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SLDroid est une plaine de Java-à-proxy SSL pur pour les appareils Android, comme stunnel.L'objectif principal de SSLDroid est de fournir côté client une capacité d'authentification aux applications depuis le terminal Android.</text:p>
          </table:table-cell>
        </table:table-row>
      </table:table>
      <text:h text:style-name="Heading_20_1" text:outline-level="1"><text:bookmark-start text:name="__RefHeading___configurer_ssldroid_2"/><text:bookmark-start text:name="configurer_ssldroid"/>Configurer SSLDroid<text:bookmark-end text:name="__RefHeading___configurer_ssldroid_2"/><text:bookmark-end text:name="configurer_ssldroid"/></text:h>
      <text:h text:style-name="Heading_20_2" text:outline-level="2"><text:bookmark-start text:name="__RefHeading___pre_requis_3"/><text:bookmark-start text:name="pre_requis"/>Pre requis<text:bookmark-end text:name="__RefHeading___pre_requis_3"/><text:bookmark-end text:name="pre_requis"/></text:h>
      <text:list text:style-name="List_20_1" text:continue-numbering="false">
        <text:list-item>
          <text:p text:style-name="List_20_1_Content_First">  Fichier d’extension <text:span text:style-name="Strong_20_Emphasis">.p12</text:span> qui servira de certificat</text:p>
        </text:list-item>
        <text:list-item>
          <text:p text:style-name="List_20_1_Content_Last">  Mot de passe du certificat</text:p>
        </text:list-item>
      </text:list>
      <text:p text:style-name="Text_20_body">Ces éléments vous seront transmis par Sensoft. Si ce n'est pas le cas merci de vous rapprocher du <text:a xlink:type="simple" xlink:href="https://support.sensoft.sn" text:style-name="Internet_20_link" text:visited-style-name="Visited_20_Internet_20_Link"> support de Sensoft</text:a>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Lancer l'application SSLDroid.</text:p>
      <text:list text:style-name="Numbering_20_1" text:continue-numbering="false">
        <text:list-item>
          <text:p text:style-name="Numbering_20_1_Content_First"> Appuyez sur le menu en haut à droite (trois points)</text:p>
        </text:list-item>
        <text:list-item>
          <text:p text:style-name="Numbering_20_1_Content"> Sélectionnez <text:span text:style-name="Strong_20_Emphasis">Ajouter un tunnel</text:span> (add tunnel).</text:p>
        </text:list-item>
        <text:list-item>
          <text:p text:style-name="Numbering_20_1_Content"> Veuillez maintenant configurer SSLDroid comme suit:</text:p>
          <text:list text:style-name="List_20_1">
            <text:list-item>
              <text:p text:style-name="List_20_1_Content"> <text:span text:style-name="Strong_20_Emphasis">Tunnel name</text:span>: nom du tunnel que nous voulons créer</text:p>
            </text:list-item>
            <text:list-item>
              <text:p text:style-name="List_20_1_Content"> <text:span text:style-name="Strong_20_Emphasis">Local port</text:span>: port local du terminal sur lequel va tourner le tunnel</text:p>
            </text:list-item>
            <text:list-item>
              <text:p text:style-name="List_20_1_Content"> <text:span text:style-name="Strong_20_Emphasis">Remote host</text:span>: l'adresse IP du serveur à contacter par le tunnel vous venez de rechercher</text:p>
            </text:list-item>
            <text:list-item>
              <text:p text:style-name="List_20_1_Content"> <text:span text:style-name="Strong_20_Emphasis">Remote port</text:span>: le port d’écoute du serveur à contacter par le tunnel</text:p>
            </text:list-item>
            <text:list-item>
              <text:p text:style-name="List_20_1_Content"> <text:span text:style-name="Strong_20_Emphasis">PKCS12 File</text:span>: le chemin vers le certificat</text:p>
            </text:list-item>
            <text:list-item>
              <text:p text:style-name="List_20_1_Content"> <text:span text:style-name="Strong_20_Emphasis">PKCS12 Pass</text:span>:le mot de passe du certificat</text:p>
            </text:list-item>
          </text:list>
        </text:list-item>
        <text:list-item>
          <text:p text:style-name="Numbering_20_1_Content_Last"> Confirmez la configuration avec <text:span text:style-name="Strong_20_Emphasis">Apply</text:span>.</text:p>
        </text:list-item>
      </text:list>
      <text:h text:style-name="Heading_20_2" text:outline-level="2"><text:bookmark-start text:name="__RefHeading___exemple_5"/><text:bookmark-start text:name="exemple"/>Exemple<text:bookmark-end text:name="__RefHeading___exemple_5"/><text:bookmark-end text:name="exemple"/></text:h>
      <text:p text:style-name="Text_20_body">Dans l’exemple qui suit, nous avons choisi <text:span text:style-name="Strong_20_Emphasis">CYNOD</text:span> comme nom de tunnel.</text:p>
      <text:p text:style-name="Preformatted_20_Text">Tunnel name: CYNOD<text:line-break/>Local port: 8080<text:line-break/>Remote host: cynod-demo.sensoft-next.com<text:line-break/>Remote port: 10443</text:p>
      <text:p text:style-name="Text_20_body"><draw:frame draw:style-name="mediacenter" draw:name="Page de configuration d'un tunnel SSLDroid Legend" text:anchor-type="paragraph" draw:z-index="0" svg:width="10.583333333333cm"><draw:text-box><text:p text:style-name="legendcenter"><draw:frame draw:style-name="mediacenter" draw:name="Page de configuration d'un tunnel SSLDroid" text:anchor-type="paragraph" draw:z-index="1" svg:width="10.583333333333cm" svg:height="18.814814814815cm"><draw:image xlink:href="Pictures/67ceb89fd1c6b68b1e1c2e1bfdfc3e19.png" xlink:type="simple" xlink:show="embed" xlink:actuate="onLoad"/></draw:frame>Page de configuration d'un tunnel SSLDroid</text:p></draw:text-box></draw:frame></text:p>
      <text:h text:style-name="Heading_20_1" text:outline-level="1"><text:bookmark-start text:name="__RefHeading___executer_ssldroid_6"/><text:bookmark-start text:name="executer_ssldroid"/>Exécuter SSLDroid<text:bookmark-end text:name="__RefHeading___executer_ssldroid_6"/><text:bookmark-end text:name="executer_ssldroid"/></text:h>
      <text:list text:style-name="Numbering_20_1" text:continue-numbering="false">
        <text:list-item>
          <text:p text:style-name="Numbering_20_1_Content_First"> Lancer l'application SSLDroid.</text:p>
        </text:list-item>
        <text:list-item>
          <text:p text:style-name="Numbering_20_1_Content_Last"> Appuyez sur la configuration (tunnel) et attendez que la connexion SSL soit établie.</text:p>
        </text:list-item>
      </text:list>
      <text:p text:style-name="Text_20_body"><draw:frame draw:style-name="mediacenter" draw:name="Exécuter tunnel SSLDroid Legend" text:anchor-type="paragraph" draw:z-index="0" svg:width="10.583333333333cm"><draw:text-box><text:p text:style-name="legendcenter"><draw:frame draw:style-name="mediacenter" draw:name="Exécuter tunnel SSLDroid" text:anchor-type="paragraph" draw:z-index="2" svg:width="10.583333333333cm" svg:height="18.814814814815cm"><draw:image xlink:href="Pictures/400dd29a2647fc85a4294ff15ee5eae8.png" xlink:type="simple" xlink:show="embed" xlink:actuate="onLoad"/></draw:frame>Exécuter tunnel SSLDroid</text:p></draw:text-box></draw:frame></text:p>
      <text:p text:style-name="Text_20_body">Vous pouvez le reconnaître à l'icône verte SSLDroid dans la barre système, même lorsque l'application est fermée.</text:p>
      <text:p text:style-name="Text_20_body"><text:span text:style-name="Strong_20_Emphasis">Note</text:span>:<text:line-break/>
Il est possible de lancer manuellement le service en faisant  <text:span text:style-name="Strong_20_Emphasis">Start service</text:span> depuis le menu en haut à droite (trois points).</text:p>
      <text:h text:style-name="Heading_20_1" text:outline-level="1"><text:bookmark-start text:name="__RefHeading___configurer_l_application_cynod_7"/><text:bookmark-start text:name="configurer_l_application_cynod"/>Configurer l'application cynod<text:bookmark-end text:name="__RefHeading___configurer_l_application_cynod_7"/><text:bookmark-end text:name="configurer_l_application_cynod"/></text:h>
      <text:p text:style-name="Text_20_body">Lancer l'application Cynod.</text:p>
      <text:list text:style-name="Numbering_20_1" text:continue-numbering="false">
        <text:list-item>
          <text:p text:style-name="Numbering_20_1_Content_First"> Appuyez sur le menu en haut à droite (trois points)</text:p>
        </text:list-item>
        <text:list-item>
          <text:p text:style-name="Numbering_20_1_Content"> Sélectionnez <text:span text:style-name="Strong_20_Emphasis">Paramétrage</text:span>.</text:p>
        </text:list-item>
        <text:list-item>
          <text:p text:style-name="Numbering_20_1_Content"> Renseigner au niveau de <text:span text:style-name="Strong_20_Emphasis">Url Serveur</text:span> <text:span text:style-name="Source_20_Text"><text:a xlink:type="simple" xlink:href="http://localhost:8080/le_nom_de_mon_application" text:style-name="Internet_20_link" text:visited-style-name="Visited_20_Internet_20_Link">http://localhost:8080/le_nom_de_mon_application</text:a></text:span> -- le_nom_de_mon_application peut être connu en saisissant l'url de la plateforme cynod depuis un navigateur internet</text:p>
        </text:list-item>
        <text:list-item>
          <text:p text:style-name="Numbering_20_1_Content_Last"> Cliquez sur <text:span text:style-name="Strong_20_Emphasis">Enregistrer</text:span> pour sauvegard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config_avancee:ssldroid</dc:title>
  </office:meta>
</office:document-meta>
</file>