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083848b63fe108cfdb476e23914661f.png"/>
  <manifest:file-entry manifest:media-type="image/png" manifest:full-path="Pictures/a27fec306e3f3ed4518d4ce57855f64a.png"/>
  <manifest:file-entry manifest:media-type="image/png" manifest:full-path="Pictures/6e9e4f06014d7c73e732c233f6d82f34.png"/>
  <manifest:file-entry manifest:media-type="image/png" manifest:full-path="Pictures/6963419b4f7e518540af05461e0d36d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config_avancee:quartzjob"/><text:bookmark-start text:name="__RefHeading___quartz_jobs_1"/><text:bookmark-start text:name="quartz_jobs"/>Quartz jobs<text:bookmark-end text:name="__RefHeading___quartz_jobs_1"/><text:bookmark-end text:name="quartz_jobs"/></text:h>
      <text:p text:style-name="Text_20_body">Quartz est le plugin open source pour l'automatisation de traitement des tâches cynod.</text:p>
      <text:p text:style-name="Text_20_body">Cette page est accessible en via <text:span text:style-name="Source_20_Text">/quartz</text:span> à saisir sur le navigateur.</text:p>
      <text:p text:style-name="Text_20_body">Il sera possible d'exécuter <draw:frame draw:style-name="media" draw:name="0" text:anchor-type="as-char" draw:z-index="0" svg:width="0.635cm" svg:height="0.66728813559322cm"><draw:image xlink:href="Pictures/3083848b63fe108cfdb476e23914661f.png" xlink:type="simple" xlink:show="embed" xlink:actuate="onLoad"/></draw:frame>, de stopper <draw:frame draw:style-name="media" draw:name="1" text:anchor-type="as-char" draw:z-index="1" svg:width="0.635cm" svg:height="0.65809090909091cm"><draw:image xlink:href="Pictures/a27fec306e3f3ed4518d4ce57855f64a.png" xlink:type="simple" xlink:show="embed" xlink:actuate="onLoad"/></draw:frame>, de mettre en pause <draw:frame draw:style-name="media" draw:name="2" text:anchor-type="as-char" draw:z-index="2" svg:width="0.635cm" svg:height="0.61148148148148cm"><draw:image xlink:href="Pictures/6e9e4f06014d7c73e732c233f6d82f34.png" xlink:type="simple" xlink:show="embed" xlink:actuate="onLoad"/></draw:frame> ou de replanifier <draw:frame draw:style-name="media" draw:name="3" text:anchor-type="as-char" draw:z-index="3" svg:width="0.635cm" svg:height="0.635cm"><draw:image xlink:href="Pictures/6963419b4f7e518540af05461e0d36d4.png" xlink:type="simple" xlink:show="embed" xlink:actuate="onLoad"/></draw:frame> les jobs de l'application.</text:p>
      <text:p text:style-name="Text_20_body">Voici la liste à date des jobs en question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om         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Fréquence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riticité     </text:p>
          </table:table-cell>
        </table:table-row>
        <table:table-row>
          <table:table-cell office:value-type="string" table:style-name="tablecell">
            <text:p text:style-name="tablealignleft"> ArchivageCleanUpJobService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À 19h00, tous les 30 jours à partir du 5, chaque mois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rchivageExportCleanUpJobService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À 22h15, les 15ème, 22ème et 30ème jours de janvier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nnulationCarteJobService                           </text:p>
          </table:table-cell>
          <table:table-cell office:value-type="string" table:style-name="tablecell">
            <text:p text:style-name="tablealignleft"> Job d'annulation automatique des cartes expirées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Chaque 6,5h de temps entre 03:00 AM et 11:59 PM                                                                        </text:p>
          </table:table-cell>
          <table:table-cell office:value-type="string" table:style-name="tablecell">
            <text:p text:style-name="tablealignleft"> Non           </text:p>
          </table:table-cell>
        </table:table-row>
        <table:table-row>
          <table:table-cell office:value-type="string" table:style-name="tablecell">
            <text:p text:style-name="tablealignleft"> ArchivagePeriodiqueJobService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À 22h59 tous les jours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rchivagePeriodiqueTicketJobService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À 05h30 tous les jours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alancesCarteSoldeDebutJobService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À 00:00:00, le 1er jour de chaque mois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alancesCarteSoldeFinJobService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Chaque jour à 11:49 PM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eckAnomalieCarteJobService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Chaque jour à 04:19 AM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ptabilisationDomestiqueFaildedJobService         </text:p>
          </table:table-cell>
          <table:table-cell office:value-type="string" table:style-name="tablecell"/>
          <table:table-cell office:value-type="string" table:style-name="tablecell">
            <text:p text:style-name="tablealignleft"> A la seconde :45, toutes les 14 minutes à partir de la minute :00, toutes les heures entre 03h et 23h, de chaque jour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ptabilisationDomestiqueJobService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A la seconde :45, toutes les 13 minutes à partir de la minute :00, toutes les heures entre 03h et 23h, de chaque jour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ptabilisationTrxReseauJobService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A la seconde :45, toutes les 13 minutes à partir de la minute :00, toutes les heures entre 03h et 23h, de chaque jour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actureImpayeJobService                             </text:p>
          </table:table-cell>
          <table:table-cell office:value-type="string" table:style-name="tablecell">
            <text:p text:style-name="tablealignleft"> Job de mise en souffrances des factures impayées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Chaque jour à 06:00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sgEnvoyesFailedArchivageJobService                 </text:p>
          </table:table-cell>
          <table:table-cell office:value-type="string" table:style-name="tablecell">
            <text:p text:style-name="tablealignleft"> Job d'archivage des messages non envoyés dans une autre table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Chaque jour à 06:07 PM                                                                                                 </text:p>
          </table:table-cell>
          <table:table-cell office:value-type="string" table:style-name="tablecell">
            <text:p text:style-name="tablealignleft"> Oui           </text:p>
          </table:table-cell>
        </table:table-row>
        <table:table-row>
          <table:table-cell office:value-type="string" table:style-name="tablecell">
            <text:p text:style-name="tablealignleft"> RefreshTokenJobService                       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A la seconde :00, chaque minute à partir de la minute :00, chaque heure entre 03h et 23h, <text:line-break/>de chaque jour            </text:p>
          </table:table-cell>
          <table:table-cell office:value-type="string" table:style-name="tablecell">
            <text:p text:style-name="tablealignleft"> Non           </text:p>
          </table:table-cell>
        </table:table-row>
        <table:table-row>
          <table:table-cell office:value-type="string" table:style-name="tablecell">
            <text:p text:style-name="tablealignleft"> ClientInactifJobService                      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A 08h00, tous les 15 jours à partir du 1er, chaque mois                                                                </text:p>
          </table:table-cell>
          <table:table-cell office:value-type="string" table:style-name="tablecell">
            <text:p text:style-name="tablealignleft"> Non           </text:p>
          </table:table-cell>
        </table:table-row>
        <table:table-row>
          <table:table-cell office:value-type="string" table:style-name="tablecell">
            <text:p text:style-name="tablealignleft"> DotationJobService                                  </text:p>
          </table:table-cell>
          <table:table-cell office:value-type="string" table:style-name="tablecell">
            <text:p text:style-name="tablealignleft"> Job de traitement de traitement des dotations mensuelles ou hebdomadaires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Chaque jour à 03:04:27 AM                                                                                              </text:p>
          </table:table-cell>
          <table:table-cell office:value-type="string" table:style-name="tablecell">
            <text:p text:style-name="tablealignleft"> Oui           </text:p>
          </table:table-cell>
        </table:table-row>
        <table:table-row>
          <table:table-cell office:value-type="string" table:style-name="tablecell">
            <text:p text:style-name="tablealignleft"> FacturationJobService                               </text:p>
          </table:table-cell>
          <table:table-cell office:value-type="string" table:style-name="tablecell">
            <text:p text:style-name="tablealignleft"> Job de facturation des clients et d'envoi de mails des factures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Chaque 7 jours à 03:50 AM                                                                                              </text:p>
          </table:table-cell>
          <table:table-cell office:value-type="string" table:style-name="tablecell">
            <text:p text:style-name="tablealignleft"> Oui           </text:p>
          </table:table-cell>
        </table:table-row>
        <table:table-row>
          <table:table-cell office:value-type="string" table:style-name="tablecell">
            <text:p text:style-name="tablealignleft"> MsgEnvoyesArchivageJobService                       </text:p>
          </table:table-cell>
          <table:table-cell office:value-type="string" table:style-name="tablecell">
            <text:p text:style-name="tablealignleft"> Job d'archivage des messages envoyés dans une autre table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Chaque jour à 06:00 PM                                                                                                 </text:p>
          </table:table-cell>
          <table:table-cell office:value-type="string" table:style-name="tablecell">
            <text:p text:style-name="tablealignleft"> Oui           </text:p>
          </table:table-cell>
        </table:table-row>
        <table:table-row>
          <table:table-cell office:value-type="string" table:style-name="tablecell">
            <text:p text:style-name="tablealignleft"> AlerteJobService                                    </text:p>
          </table:table-cell>
          <table:table-cell office:value-type="string" table:style-name="tablecell">
            <text:p text:style-name="tablealignleft"> Job de traitement des alertes paramétrés dans le systéme (Carte expirées...)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Chaque jour à 11:49:59 PM                                                                                              </text:p>
          </table:table-cell>
          <table:table-cell office:value-type="string" table:style-name="tablecell">
            <text:p text:style-name="tablealignleft"> Non           </text:p>
          </table:table-cell>
        </table:table-row>
        <table:table-row>
          <table:table-cell office:value-type="string" table:style-name="tablecell">
            <text:p text:style-name="tablealignleft"> TraitementFideliteJobService                        </text:p>
          </table:table-cell>
          <table:table-cell office:value-type="string" table:style-name="tablecell">
            <text:p text:style-name="tablealignleft"> Job de traitement report collecte de point à la fidélité  (ne sera activé que pour les clients fidelité)                                                                         </text:p>
          </table:table-cell>
          <table:table-cell office:value-type="string" table:style-name="tablecell">
            <text:p text:style-name="tablealignleft"> Chaque 11 minutes entre 03:00 AM and 11:59 PM                                                                          </text:p>
          </table:table-cell>
          <table:table-cell office:value-type="string" table:style-name="tablecell">
            <text:p text:style-name="tablealignleft"> Oui(à voir)   </text:p>
          </table:table-cell>
        </table:table-row>
        <table:table-row>
          <table:table-cell office:value-type="string" table:style-name="tablecell">
            <text:p text:style-name="tablealignleft"> RegularisationTraitementFideliteJobService          </text:p>
          </table:table-cell>
          <table:table-cell office:value-type="string" table:style-name="tablecell">
            <text:p text:style-name="tablealignleft"> Job de traitement des régularisations de transactions fidelité (annulation..) (ne sera activé que pour les clients fidelité)                                                     </text:p>
          </table:table-cell>
          <table:table-cell office:value-type="string" table:style-name="tablecell">
            <text:p text:style-name="tablealignleft"> Chaque 11 minutes entre 03:00 AM and 11:59 PM                                                                          </text:p>
          </table:table-cell>
          <table:table-cell office:value-type="string" table:style-name="tablecell">
            <text:p text:style-name="tablealignleft"> Oui (moyen)   </text:p>
          </table:table-cell>
        </table:table-row>
        <table:table-row>
          <table:table-cell office:value-type="string" table:style-name="tablecell">
            <text:p text:style-name="tablealignleft"> RegularisationTrxJobService                  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Inactif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monteTrxEtablissementClientReseauJobService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A la seconde :39, toutes les 12 minutes à partir de la minute :00, toutes les heures entre 03h et 23h, de chaque jour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moveStaleTokensJobService                  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A la seconde :00, toutes les 59 minutes à partir de la minute :00, toutes les heures entre 03h et 23h, de chaque jour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fosTerminalJobService                             </text:p>
          </table:table-cell>
          <table:table-cell office:value-type="string" table:style-name="tablecell">
            <text:p text:style-name="tablealignleft"> Job de mise à jour de l'état des terminaux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Chaque jour à 07:00                                                                                                    </text:p>
          </table:table-cell>
          <table:table-cell office:value-type="string" table:style-name="tablecell">
            <text:p text:style-name="tablealignleft"> Non           </text:p>
          </table:table-cell>
        </table:table-row>
        <table:table-row>
          <table:table-cell office:value-type="string" table:style-name="tablecell">
            <text:p text:style-name="tablealignleft"> InterOperabilityJobService                          </text:p>
          </table:table-cell>
          <table:table-cell office:value-type="string" table:style-name="tablecell">
            <text:p text:style-name="tablealignleft"> Job de traitement des operations offlines inter-operabilité (ne sera activé que pour les clients interoperabilité)                                                               </text:p>
          </table:table-cell>
          <table:table-cell office:value-type="string" table:style-name="tablecell">
            <text:p text:style-name="tablealignleft"> Chaque jour 15 minutes                                                                                                 </text:p>
          </table:table-cell>
          <table:table-cell office:value-type="string" table:style-name="tablecell">
            <text:p text:style-name="tablealignleft"> Oui           </text:p>
          </table:table-cell>
        </table:table-row>
        <table:table-row>
          <table:table-cell office:value-type="string" table:style-name="tablecell">
            <text:p text:style-name="tablealignleft"> UpdateAnomaliesTicketsJobService                    </text:p>
          </table:table-cell>
          <table:table-cell office:value-type="string" table:style-name="tablecell">
            <text:p text:style-name="tablealignleft"> Job permettant de mettre à jour les anomalies tickets et le clean des données mise dans la table temporaire des opérations en attente de synchronisation depuis le front-office  </text:p>
          </table:table-cell>
          <table:table-cell office:value-type="string" table:style-name="tablecell">
            <text:p text:style-name="tablealignleft"> Chaque 251 minutes entre 03:00 AM and 11:59 PM (starting at 22 minutes past the hour)                                  </text:p>
          </table:table-cell>
          <table:table-cell office:value-type="string" table:style-name="tablecell">
            <text:p text:style-name="tablealignleft"> Non           </text:p>
          </table:table-cell>
        </table:table-row>
        <table:table-row>
          <table:table-cell office:value-type="string" table:style-name="tablecell">
            <text:p text:style-name="tablealignleft"> ComMsgDstIndivEclatementJobService                  </text:p>
          </table:table-cell>
          <table:table-cell office:value-type="string" table:style-name="tablecell">
            <text:p text:style-name="tablealignleft"> Job de traitement pour l'eclatement des messages (sms/mail) à envoyer (traitemement paginé)                                                                                      </text:p>
          </table:table-cell>
          <table:table-cell office:value-type="string" table:style-name="tablecell">
            <text:p text:style-name="tablealignleft"> Chaque 5 minutes entre 03:00 AM et 11:59 PM                                                                            </text:p>
          </table:table-cell>
          <table:table-cell office:value-type="string" table:style-name="tablecell">
            <text:p text:style-name="tablealignleft"> Oui           </text:p>
          </table:table-cell>
        </table:table-row>
        <table:table-row>
          <table:table-cell office:value-type="string" table:style-name="tablecell">
            <text:p text:style-name="tablealignleft"> TraitementFideliteFailedJobService           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A la seconde :45, toutes les 7 minutes à partir de la minute :00, toutes les heures entre 03h et 23h, de chaque jour   </text:p>
          </table:table-cell>
          <table:table-cell office:value-type="string" table:style-name="tablecell">
            <text:p text:style-name="tablealignleft"> Non           </text:p>
          </table:table-cell>
        </table:table-row>
        <table:table-row>
          <table:table-cell office:value-type="string" table:style-name="tablecell">
            <text:p text:style-name="tablealignleft"> SmsRetreivingInfosJobService                 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Inactif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Non           </text:p>
          </table:table-cell>
        </table:table-row>
        <table:table-row>
          <table:table-cell office:value-type="string" table:style-name="tablecell">
            <text:p text:style-name="tablealignleft"> SendWaitingOfflineOperationPushJobService           </text:p>
          </table:table-cell>
          <table:table-cell office:value-type="string" table:style-name="tablecell">
            <text:p text:style-name="tablealignleft"> Job permettant d'envoyer de push de notification au terminaux pour récuperer les opérations en attente de synchronisation                                                        </text:p>
          </table:table-cell>
          <table:table-cell office:value-type="string" table:style-name="tablecell">
            <text:p text:style-name="tablealignleft"> Chaque dimanche à 03:00 PM                                                                                             </text:p>
          </table:table-cell>
          <table:table-cell office:value-type="string" table:style-name="tablecell">
            <text:p text:style-name="tablealignleft"> Non           </text:p>
          </table:table-cell>
        </table:table-row>
        <table:table-row>
          <table:table-cell office:value-type="string" table:style-name="tablecell">
            <text:p text:style-name="tablealignleft"> SmsSendingJobService                                </text:p>
          </table:table-cell>
          <table:table-cell office:value-type="string" table:style-name="tablecell">
            <text:p text:style-name="tablealignleft"> Job d'envoi des notifications (traitemement paginé)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Chaque 3 minutes entre 03:00 AM and 11:59 PM                                                                           </text:p>
          </table:table-cell>
          <table:table-cell office:value-type="string" table:style-name="tablecell">
            <text:p text:style-name="tablealignleft"> Oui           </text:p>
          </table:table-cell>
        </table:table-row>
        <table:table-row>
          <table:table-cell office:value-type="string" table:style-name="tablecell">
            <text:p text:style-name="tablealignleft"> ReportOperationOfflineSynchronizedJobService        </text:p>
          </table:table-cell>
          <table:table-cell office:value-type="string" table:style-name="tablecell">
            <text:p text:style-name="tablealignleft"> Job de traitement des transactions offlines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Job de traitement des transactions offlines                                                                            </text:p>
          </table:table-cell>
          <table:table-cell office:value-type="string" table:style-name="tablecell">
            <text:p text:style-name="tablealignleft"> Non (à voir)  </text:p>
          </table:table-cell>
        </table:table-row>
        <table:table-row>
          <table:table-cell office:value-type="string" table:style-name="tablecell">
            <text:p text:style-name="tablealignleft"> AlerteTerminalJobService                     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Non           </text:p>
          </table:table-cell>
        </table:table-row>
        <table:table-row>
          <table:table-cell office:value-type="string" table:style-name="tablecell">
            <text:p text:style-name="tablealignleft"> EnrolementFideliteJobService                        </text:p>
          </table:table-cell>
          <table:table-cell office:value-type="string" table:style-name="tablecell">
            <text:p text:style-name="tablealignleft"> Job de traitement des enrolements sur la fidélité  (ne sera activé que pour les clients fidelité)                                                                                </text:p>
          </table:table-cell>
          <table:table-cell office:value-type="string" table:style-name="tablecell">
            <text:p text:style-name="tablealignleft"> Chaque 6 minutes entre 03:00 AM and 11:59 PM (starting at 55 minutes past the hour)                                    </text:p>
          </table:table-cell>
          <table:table-cell office:value-type="string" table:style-name="tablecell">
            <text:p text:style-name="tablealignleft"> Oui           </text:p>
          </table:table-cell>
        </table:table-row>
        <table:table-row>
          <table:table-cell office:value-type="string" table:style-name="tablecell">
            <text:p text:style-name="tablealignleft"> ReportOperationOfflineFailedSynchronizedJobService  </text:p>
          </table:table-cell>
          <table:table-cell office:value-type="string" table:style-name="tablecell">
            <text:p text:style-name="tablealignleft"> Job permettant de traiter les opérations qui ont échoués pour motif de solde indisponible                                                                                        </text:p>
          </table:table-cell>
          <table:table-cell office:value-type="string" table:style-name="tablecell">
            <text:p text:style-name="tablealignleft"> Chaque jour à 1 heure du matin                                                                                         </text:p>
          </table:table-cell>
          <table:table-cell office:value-type="string" table:style-name="tablecell">
            <text:p text:style-name="tablealignleft"> Non (à voir)  </text:p>
          </table:table-cell>
        </table:table-row>
        <table:table-row>
          <table:table-cell office:value-type="string" table:style-name="tablecell">
            <text:p text:style-name="tablealignleft"> ArchivageJobService                                 </text:p>
          </table:table-cell>
          <table:table-cell office:value-type="string" table:style-name="tablecell">
            <text:p text:style-name="tablealignleft"> Job de traitement pour l'archivage de la table d'audit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Chaque jour à 09h 59 PM                                                                                                </text:p>
          </table:table-cell>
          <table:table-cell office:value-type="string" table:style-name="tablecell">
            <text:p text:style-name="tablealignleft"> Oui           </text:p>
          </table:table-cell>
        </table:table-row>
        <table:table-row>
          <table:table-cell office:value-type="string" table:style-name="tablecell">
            <text:p text:style-name="tablealignleft"> SynchroTransactionToFideliteJobService       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A la seconde :00, toutes les 17 minutes à partir de la minute :00, toutes les heures entre 03h et 23h, de chaque jour  </text:p>
          </table:table-cell>
          <table:table-cell office:value-type="string" table:style-name="tablecell">
            <text:p text:style-name="tablealignleft"> Oui           </text:p>
          </table:table-cell>
        </table:table-row>
        <table:table-row>
          <table:table-cell office:value-type="string" table:style-name="tablecell">
            <text:p text:style-name="tablealignleft"> VilleSynchronizedToFideliteJobService        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A Chaque 9 minutes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Non           </text:p>
          </table:table-cell>
        </table:table-row>
        <table:table-row>
          <table:table-cell office:value-type="string" table:style-name="tablecell">
            <text:p text:style-name="tablealignleft"> LoadKafkaMsgJobService                       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À la seconde :27, toutes les 3 minutes à partir de la minute :00, de chaque heure                                      </text:p>
          </table:table-cell>
          <table:table-cell office:value-type="string" table:style-name="tablecell">
            <text:p text:style-name="tablealigncenter">  Oui          </text:p>
          </table:table-cell>
        </table:table-row>
        <table:table-row>
          <table:table-cell office:value-type="string" table:style-name="tablecell">
            <text:p text:style-name="tablealignleft"> MemoryCheckJobService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A la seconde :00, toutes les 59 minutes à partir de la minute :00, toutes les heures entre 03h et 23h, de chaque jour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config_avancee:quartzjob</dc:title>
  </office:meta>
</office:document-meta>
</file>