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nod:config_avancee:cartevirtuelle"/><text:bookmark-start text:name="__RefHeading___cartes_virtuelles_1"/><text:bookmark-start text:name="cartes_virtuelles"/>Cartes virtuelles<text:bookmark-end text:name="__RefHeading___cartes_virtuelles_1"/><text:bookmark-end text:name="cartes_virtuelles"/></text:h>
      <text:p text:style-name="Text_20_body">Après la création d'un point de service sur cynod, il est essentiel de rattacher une <text:span text:style-name="Source_20_Text">carte virtuelle</text:span> pour permettre que <text:span text:style-name="Strong_20_Emphasis">les transactions puissent être réalisées</text:span>. C'est le rôle principale d'une carte virtuelle cynod.</text:p>
      <text:h text:style-name="Heading_20_2" text:outline-level="2"><text:bookmark-start text:name="__RefHeading___pre_requis_2"/><text:bookmark-start text:name="pre_requis"/>Pré requis<text:bookmark-end text:name="__RefHeading___pre_requis_2"/><text:bookmark-end text:name="pre_requis"/></text:h>
      <text:list text:style-name="Numbering_20_1" text:continue-numbering="false">
        <text:list-item>
          <text:p text:style-name="Numbering_20_1_Content_First"> Avoir un compte d'accès à la plateforme web</text:p>
        </text:list-item>
        <text:list-item>
          <text:p text:style-name="Numbering_20_1_Content"> Disposer du rôle <text:span text:style-name="Strong_20_Emphasis">ADMIN</text:span></text:p>
        </text:list-item>
        <text:list-item>
          <text:p text:style-name="Numbering_20_1_Content_Last"> Pouvoir accéder à la page <text:span text:style-name="Source_20_Text">/carte/*</text:span></text:p>
        </text:list-item>
      </text:list>
      <text:h text:style-name="Heading_20_2" text:outline-level="2"><text:bookmark-start text:name="__RefHeading___creation_d_une_carte_virtuelle_3"/><text:bookmark-start text:name="creation_d_une_carte_virtuelle"/>Création d'une carte virtuelle<text:bookmark-end text:name="__RefHeading___creation_d_une_carte_virtuelle_3"/><text:bookmark-end text:name="creation_d_une_carte_virtuelle"/></text:h>
      <text:list text:style-name="Numbering_20_1" text:continue-numbering="false">
        <text:list-item>
          <text:p text:style-name="LastListParagraph_Numbering_20_1_Content_First"> Se rendre sur <text:span text:style-name="Strong_20_Emphasis"> à créer : généralement la codification </text:span>C_VIRT_NOM_DU_POINT_DE_SERVICE<text:span text:style-name="Strong_20_Emphasis">. Par exemple si le point de service est nommé </text:span>PS_SENSOFT<text:span text:style-name="Strong_20_Emphasis">, nous aurons comme nom de carte virtuelle </text:span>C_VIRT_PS_SENSOFT<text:span text:style-name="Strong_20_Emphasis">
  - Choisir le </text:span>client<text:span text:style-name="Strong_20_Emphasis"> concerné : généralement le client porte le nom de l'établissement
  - Choisir le </text:span>porteur de la carte<text:span text:style-name="Strong_20_Emphasis"> (membre ou bénéficiaire): généralement un seul bénéficiaire peut disposer de toutes les cartes virtuelles. Cependant chez certains clients, nous pouvons retrouver un bénéficiaire par carte virtuelle. <text:span text:style-name="Plugin_Wrap_Span_Emphasised">Il est fortement recommandé de créer les cartes virtuelles et de les rattacher selon le contexte de l'établissement.</text:span>
  - Choisir le </text:span>profil de carte<text:span text:style-name="Strong_20_Emphasis"> <text:span text:style-name="Source_20_Text">Carte virtuelle</text:span>
  - Cocher la case *Pour un point de service*
  - Sélectionner le point de service objet de la création de carte virtuelle
  - Cliquer sur </text:span>Enregistrer<text:span text:style-name="Strong_20_Emphasis"> pour sauvegarder

La carte virtuelle sera créée et rattachée au membre du client établissement.

===== Virtualisation d'une carte =====

La virtualisation, qui est une requête unique du client ELTON, est la mise à jour d'une carte par requête SQL pour que cette </text:span>dernière ne puisse pas réaliser de transaction TPE**. Elle ne pourra faire que des transactions depuis le back office : transfert de solde, génération de code de transaction.</text:p>
        </text:list-item>
      </text:list>
      <text:p text:style-name="Text_20_body">Cette action ne devrait pas être réalisée de cette manière car cynod permet de satisfaire la demande en définissant un profil de carte pour lequel les services carburant, dotation, ticket ne sont pas autorisés. Les attributs à activer sont la transfert et la recharge.</text:p>
      <text:p text:style-name="Text_20_body"><text:span text:style-name="Plugin_Wrap_Span_Emphasised">En d'autres termes, une virtualisation ne rend pas la carte virtuelle pour autant. Ce sont deux concepts qui semblent être similaires mais ce n'est pas le ca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Emphasised" style:display-name="Emphasised" style:family="text">
      <style:text-properties fo:color="#cc0000" fo:font-weight="bold" fo:border="0pt none"/>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ynod:config_avancee:cartevirtuelle</dc:title>
  </office:meta>
</office:document-meta>
</file>