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ee9946469df9d932206e4eb1fe7a18.gif"/>
  <manifest:file-entry manifest:media-type="image/png" manifest:full-path="Pictures/c1456c896d86b96c7707de996a79f90f.png"/>
  <manifest:file-entry manifest:media-type="image/png" manifest:full-path="Pictures/d8c1556bd3f5e486444ef2b6d7599046.png"/>
  <manifest:file-entry manifest:media-type="image/png" manifest:full-path="Pictures/4e8d8fcb3ccdb4aa3b98ae28696f281d.png"/>
  <manifest:file-entry manifest:media-type="image/png" manifest:full-path="Pictures/535afbcecc0b106585d520f88b619dd4.png"/>
  <manifest:file-entry manifest:media-type="image/png" manifest:full-path="Pictures/0ad283f3d9a6986246db38a0c75a736a.png"/>
  <manifest:file-entry manifest:media-type="image/png" manifest:full-path="Pictures/978b3fa17ceb2f7a5916c62505527783.png"/>
  <manifest:file-entry manifest:media-type="image/png" manifest:full-path="Pictures/22169ffaabdc91e8b446b2f381349b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fidelite:may-2023-v0.5.47"/><text:bookmark-start text:name="__RefHeading___mai_2023_version_0.5.47_1"/><text:bookmark-start text:name="mai_2023_version_0.5.47"/>Mai 2023 (version 0.5.47)<text:bookmark-end text:name="__RefHeading___mai_2023_version_0.5.47_1"/><text:bookmark-end text:name="mai_2023_version_0.5.47"/></text:h>
      <text:p text:style-name="Text_20_body">Mise à jour 0.5.47 : la mise à jour résout les tickets de la période janvier - mai 2023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<text:a xlink:type="simple" xlink:href="#__RefHeading___limiter_le_nombre_de_coupon_genere_pour_un_client_3" text:style-name="Local_20_link" text:visited-style-name="Visited_20_Local_20_Link"> Pouvoir limiter le nombre de coupons générés pour un client sur une période (#94028)</text:a> <draw:frame draw:style-name="media" draw:name="0" text:anchor-type="as-char" draw:z-index="0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#__RefHeading___definir_les_moyens_de_collecter_les_points_de_fidelite_4" text:style-name="Local_20_link" text:visited-style-name="Visited_20_Local_20_Link"> Pouvoir définir/paramétrer les moyens de collecter les points de fidélité (#94023)</text:a>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#__RefHeading___gestion_des_plafonds_de_collecte_5" text:style-name="Local_20_link" text:visited-style-name="Visited_20_Local_20_Link"> Mise en place de plafond de transaction pour les catégories de client (#69132)</text:a> <draw:frame draw:style-name="media" draw:name="2" text:anchor-type="as-char" draw:z-index="2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Nouveaux reports</text:p>
          <text:list text:style-name="List_20_1">
            <text:list-item>
              <text:p text:style-name="List_20_1_Content"> <text:span text:style-name="Strong_20_Emphasis">client inactifs</text:span> - liste tous les clients n'ayant pas réalisé de transactions sur la période</text:p>
            </text:list-item>
            <text:list-item>
              <text:p text:style-name="List_20_1_Content">  <text:span text:style-name="Strong_20_Emphasis">les coupons de fidélité</text:span> - liste tous les coupons de fidélité sur une période</text:p>
            </text:list-item>
          </text:list>
        </text:list-item>
        <text:list-item>
          <text:p text:style-name="List_20_1_Content"> <text:span text:style-name="Strong_20_Emphasis">correction bugs/incidents</text:span></text:p>
          <text:list text:style-name="List_20_1">
            <text:list-item>
              <text:p text:style-name="List_20_1_Content"> la génération de coupon affiche les participants qui sont supprimés de la campagne (#94022)</text:p>
            </text:list-item>
            <text:list-item>
              <text:p text:style-name="List_20_1_Content"> anomalie sur la fonctionnalité d'enrôlement d'un client ayant déjà participé à une campagne de fidélité ultérieure (#96285)</text:p>
            </text:list-item>
            <text:list-item>
              <text:p text:style-name="List_20_1_Content_Last"> anomalie sur l'historique d'enrôlement d'un client (#96237)</text:p>
            </text:list-item>
          </text:list>
        </text:list-item>
      </text:list>
      <text:h text:style-name="Heading_20_3" text:outline-level="3"><text:bookmark-start text:name="__RefHeading___limiter_le_nombre_de_coupon_genere_pour_un_client_3"/><text:bookmark-start text:name="limiter_le_nombre_de_coupon_genere_pour_un_client"/>Limiter le nombre de coupon généré pour un client<text:bookmark-end text:name="__RefHeading___limiter_le_nombre_de_coupon_genere_pour_un_client_3"/><text:bookmark-end text:name="limiter_le_nombre_de_coupon_genere_pour_un_client"/></text:h>
      <text:list text:style-name="Numbering_20_1" text:continue-numbering="false">
        <text:list-item>
          <text:p text:style-name="Numbering_20_1_Content_First"> Cliquer sur le module <text:span text:style-name="Strong_20_Emphasis">Campagne</text:span> puis sur le bouton <text:span text:style-name="Strong_20_Emphasis">Consulter</text:span> d'une campagne: les informations de la campagne s'affiche <draw:frame draw:style-name="mediacenter" draw:name="3" text:anchor-type="paragraph" draw:z-index="3" svg:width="15.875cm" svg:height="5.3640932420873cm"><draw:image xlink:href="Pictures/c1456c896d86b96c7707de996a79f90f.png" xlink:type="simple" xlink:show="embed" xlink:actuate="onLoad"/></draw:frame> </text:p>
        </text:list-item>
        <text:list-item>
          <text:p text:style-name="Numbering_20_1_Content"> Cliquer sur le bouton <text:span text:style-name="Strong_20_Emphasis">Lot à gagner</text:span>  <draw:frame draw:style-name="mediacenter" draw:name="4" text:anchor-type="paragraph" draw:z-index="4" svg:width="15.875cm" svg:height="8.2385229540918cm"><draw:image xlink:href="Pictures/d8c1556bd3f5e486444ef2b6d7599046.png" xlink:type="simple" xlink:show="embed" xlink:actuate="onLoad"/></draw:frame></text:p>
        </text:list-item>
        <text:list-item>
          <text:p text:style-name="Numbering_20_1_Content"> Editer le lot à gagner <draw:frame draw:style-name="mediacenter" draw:name="5" text:anchor-type="paragraph" draw:z-index="5" svg:width="15.875cm" svg:height="8.6986301369863cm"><draw:image xlink:href="Pictures/4e8d8fcb3ccdb4aa3b98ae28696f281d.png" xlink:type="simple" xlink:show="embed" xlink:actuate="onLoad"/></draw:frame></text:p>
        </text:list-item>
        <text:list-item>
          <text:p text:style-name="Numbering_20_1_Content_Last"> Renseigner le champ <text:span text:style-name="Strong_20_Emphasis">Intervalle génération coupon</text:span> puis cliquer sur le bouton <text:span text:style-name="Strong_20_Emphasis">Enregistrer</text:span> <draw:frame draw:style-name="mediacenter" draw:name="6" text:anchor-type="paragraph" draw:z-index="6" svg:width="15.875cm" svg:height="9.1330690826727cm"><draw:image xlink:href="Pictures/535afbcecc0b106585d520f88b619dd4.png" xlink:type="simple" xlink:show="embed" xlink:actuate="onLoad"/></draw:frame></text:p>
        </text:list-item>
      </text:list>
      <text:h text:style-name="Heading_20_3" text:outline-level="3"><text:bookmark-start text:name="__RefHeading___definir_les_moyens_de_collecter_les_points_de_fidelite_4"/><text:bookmark-start text:name="definir_les_moyens_de_collecter_les_points_de_fidelite"/>Définir les moyens de collecter les points de fidélité<text:bookmark-end text:name="__RefHeading___definir_les_moyens_de_collecter_les_points_de_fidelite_4"/><text:bookmark-end text:name="definir_les_moyens_de_collecter_les_points_de_fidelite"/></text:h>
      <text:list text:style-name="Numbering_20_1" text:continue-numbering="false">
        <text:list-item>
          <text:p text:style-name="Numbering_20_1_Content_First"> Cliquer sur le module <text:span text:style-name="Strong_20_Emphasis">Configuration-&gt;Moyens fidélité</text:span> : les moyens de fidélités s'affichent <draw:frame draw:style-name="mediacenter" draw:name="7" text:anchor-type="paragraph" draw:z-index="7" svg:width="15.875cm" svg:height="8.9510401721664cm"><draw:image xlink:href="Pictures/0ad283f3d9a6986246db38a0c75a736a.png" xlink:type="simple" xlink:show="embed" xlink:actuate="onLoad"/></draw:frame></text:p>
        </text:list-item>
        <text:list-item>
          <text:p text:style-name="Numbering_20_1_Content"> Cliquer sur le bouton <text:span text:style-name="Strong_20_Emphasis">Editer</text:span> du moyen de fidélité correspondant <draw:frame draw:style-name="mediacenter" draw:name="8" text:anchor-type="paragraph" draw:z-index="8" svg:width="15.875cm" svg:height="6.564009054326cm"><draw:image xlink:href="Pictures/978b3fa17ceb2f7a5916c62505527783.png" xlink:type="simple" xlink:show="embed" xlink:actuate="onLoad"/></draw:frame></text:p>
        </text:list-item>
        <text:list-item>
          <text:p text:style-name="Numbering_20_1_Content_Last"> Activer/désactiver le moyen de fidélité puis cliquer sur le bouton <text:span text:style-name="Strong_20_Emphasis">Enregistrer</text:span> <draw:frame draw:style-name="mediacenter" draw:name="9" text:anchor-type="paragraph" draw:z-index="9" svg:width="15.875cm" svg:height="8.0179476351351cm"><draw:image xlink:href="Pictures/22169ffaabdc91e8b446b2f381349b43.png" xlink:type="simple" xlink:show="embed" xlink:actuate="onLoad"/></draw:frame></text:p>
        </text:list-item>
      </text:list>
      <text:h text:style-name="Heading_20_3" text:outline-level="3"><text:bookmark-start text:name="__RefHeading___gestion_des_plafonds_de_collecte_5"/><text:bookmark-start text:name="gestion_des_plafonds_de_collecte"/>Gestion des plafonds de collecte<text:bookmark-end text:name="__RefHeading___gestion_des_plafonds_de_collecte_5"/><text:bookmark-end text:name="gestion_des_plafonds_de_collec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fidelite:may-2023-v0.5.47</dc:title>
  </office:meta>
</office:document-meta>
</file>