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october-2024-3.y.yy"/><text:bookmark-start text:name="__RefHeading___octobre_2024_version_3.8.6_rc36_1"/><text:bookmark-start text:name="octobre_2024_version_3.8.6_rc36"/>Octobre 2024 (version 3.8.6_RC36)<text:bookmark-end text:name="__RefHeading___octobre_2024_version_3.8.6_rc36_1"/><text:bookmark-end text:name="octobre_2024_version_3.8.6_rc36"/></text:h>
      <text:p text:style-name="Text_20_body">CYNOD version: 3.8.6_RC36</text:p>
      <text:p text:style-name="Text_20_body">Période: octobre 2024**</text:p>
      <text:p text:style-name="Text_20_body">Cette mise à jour se concentre principalement sur les améliorations apportées aux job d'historisation et alertes d'arrêt de job .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astListParagraph_List_20_1_Content_First"> Optimisation du job d'historisation  (#116316)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 Une revue du processus d'historisation a été effectuée afin de rendre optimal le traitement des données d'archivag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october-2024-3.y.yy</dc:title>
  </office:meta>
</office:document-meta>
</file>