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  <manifest:file-entry manifest:media-type="image/png" manifest:full-path="Pictures/55b760f7b888ca0c6a1705b26c2b6301.png"/>
  <manifest:file-entry manifest:media-type="image/png" manifest:full-path="Pictures/ea63518209eb62a82214d02d9a0f7663.png"/>
  <manifest:file-entry manifest:media-type="image/png" manifest:full-path="Pictures/d0fe27be51166dc7e193393b8cf72c09.png"/>
  <manifest:file-entry manifest:media-type="image/jpeg" manifest:full-path="Pictures/1fbe53050c39c3c69c40b78fca741507.jpg"/>
  <manifest:file-entry manifest:media-type="image/png" manifest:full-path="Pictures/59476658a351ffdf345a411a8da7c0be.png"/>
  <manifest:file-entry manifest:media-type="image/png" manifest:full-path="Pictures/5cdad59b6a06819bdd18c762990fad15.png"/>
  <manifest:file-entry manifest:media-type="image/png" manifest:full-path="Pictures/888d1e0f62bd04a3c4326d94a3c0e11d.png"/>
  <manifest:file-entry manifest:media-type="image/png" manifest:full-path="Pictures/e01e3cdfddae57950c7b139c5716cfbd.png"/>
  <manifest:file-entry manifest:media-type="image/png" manifest:full-path="Pictures/2fa0f60d8a21642b86a8e2693aedc2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march-2024-3.8.2_rc3"/><text:bookmark-start text:name="__RefHeading___mars_2024_version_3.8.2_1"/><text:bookmark-start text:name="mars_2024_version_3.8.2"/>Mars 2024 (version 3.8.2)<text:bookmark-end text:name="__RefHeading___mars_2024_version_3.8.2_1"/><text:bookmark-end text:name="mars_2024_version_3.8.2"/></text:h>
      <text:p text:style-name="Text_20_body">Cette mise à jour résout les tickets de la période janvier 2024 - février 2024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p text:style-name="Text_20_body">La version <text:span text:style-name="Strong_20_Emphasis">BO-3.8.2</text:span> prend en charge les points suivants:</text:p>
      <text:list text:style-name="List_20_1" text:continue-numbering="false">
        <text:list-item>
          <text:p text:style-name="List_20_1_Content_First"> Sous gestionnaire du portail client (#101199)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Optimisation du processus d'annulation (#105702)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Optimisation de la gestion des profils de carte (#85780)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Optimisation de la gestion des rôles d'utilisateur (#86172)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 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"> Anomalie sur l'unicité de la génération de code électronique (#103358) </text:p>
            </text:list-item>
            <text:list-item>
              <text:p text:style-name="List_20_1_Content"> Anomalie sur le bon de commande de recharge carte et ticket (#106833)</text:p>
            </text:list-item>
            <text:list-item>
              <text:p text:style-name="List_20_1_Content"> Non affichage de la nature du produit et la station au niveau du portail (#106713)</text:p>
            </text:list-item>
          </text:list>
        </text:list-item>
        <text:list-item>
          <text:p text:style-name="List_20_1_Content_Last"> Anomalie sur la génération ticket carburant mis en opposition (#106469)</text:p>
        </text:list-item>
      </text:list>
      <text:h text:style-name="Heading_20_2" text:outline-level="2"><text:bookmark-start text:name="__RefHeading___application_mobile_fo-3.1.35_3"/><text:bookmark-start text:name="application_mobile_fo-3.1.35"/>Application mobile FO-3.1.35<text:bookmark-end text:name="__RefHeading___application_mobile_fo-3.1.35_3"/><text:bookmark-end text:name="application_mobile_fo-3.1.35"/></text:h>
      <text:p text:style-name="Text_20_body">La nouvelle version FO-3.1.35 (disponible sur playstore) prend en charge les points suivants:</text:p>
      <text:list text:style-name="List_20_1" text:continue-numbering="false">
        <text:list-item>
          <text:p text:style-name="List_20_1_Content_First"> Amélioration de la communication du tpe avec le server (#107677)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_Last"> Utilisation du code ticket sécable au niveau des paiements de code déplacé (#102576)</text:p>
            </text:list-item>
          </text:list>
        </text:list-item>
      </text:list>
      <text:h text:style-name="Heading_20_2" text:outline-level="2"><text:bookmark-start text:name="__RefHeading___nouvelles_fonctionnalites_4"/><text:bookmark-start text:name="nouvelles_fonctionnalites"/>Nouvelles fonctionnalités<text:bookmark-end text:name="__RefHeading___nouvelles_fonctionnalites_4"/><text:bookmark-end text:name="nouvelles_fonctionnalites"/></text:h>
      <text:h text:style-name="Heading_20_4" text:outline-level="4"><text:bookmark-start text:name="__RefHeading___sous_gestionnaire_5"/><text:bookmark-start text:name="sous_gestionnaire"/>Sous gestionnaire<text:bookmark-end text:name="__RefHeading___sous_gestionnaire_5"/><text:bookmark-end text:name="sous_gestionnaire"/></text:h>
      <text:p text:style-name="Text_20_body">Ce module permet au client principal d'affecter une partie de sa flotte (cartes) à un sous gestionnaire en lui définissant les différentes actions à exécuter</text:p>
      <text:p text:style-name="Text_20_body">Le gestionnaire de flotte (client principal) peut effectuer les actions suivantes:</text:p>
      <text:list text:style-name="List_20_1" text:continue-numbering="false">
        <text:list-item>
          <text:p text:style-name="LastListParagraph_List_20_1_Content_First"> Création d'un sous gestionnaire</text:p>
        </text:list-item>
      </text:list>
      <text:p text:style-name="Text_20_body"><draw:frame draw:style-name="media" draw:name="4" text:anchor-type="as-char" draw:z-index="4" svg:width="23.8125cm" style:rel-width="100%" svg:height="18.964870903674cm" style:rel-height="scale"><draw:image xlink:href="Pictures/55b760f7b888ca0c6a1705b26c2b6301.png" xlink:type="simple" xlink:show="embed" xlink:actuate="onLoad"/></draw:frame></text:p>
      <text:list text:style-name="List_20_1" text:continue-numbering="false">
        <text:list-item>
          <text:p text:style-name="LastListParagraph_List_20_1_Content_First"> Consultation de la liste des sous gestionnaires</text:p>
        </text:list-item>
      </text:list>
      <text:list text:style-name="List_20_1" text:continue-numbering="false">
        <text:list-item>
          <text:p text:style-name="LastListParagraph_List_20_1_Content_First"> Définition des rôles du sous gestionnaire</text:p>
        </text:list-item>
      </text:list>
      <text:p text:style-name="Text_20_body"><draw:frame draw:style-name="media" draw:name="5" text:anchor-type="as-char" draw:z-index="5" svg:width="23.8125cm" style:rel-width="100%" svg:height="5.4195619335347cm" style:rel-height="scale"><draw:image xlink:href="Pictures/ea63518209eb62a82214d02d9a0f7663.png" xlink:type="simple" xlink:show="embed" xlink:actuate="onLoad"/></draw:frame></text:p>
      <text:list text:style-name="List_20_1" text:continue-numbering="false">
        <text:list-item>
          <text:p text:style-name="LastListParagraph_List_20_1_Content_First"> Affectation / désactivation de carte</text:p>
        </text:list-item>
      </text:list>
      <text:p text:style-name="Text_20_body"><draw:frame draw:style-name="media" draw:name="6" text:anchor-type="as-char" draw:z-index="6" svg:width="23.8125cm" style:rel-width="100%" svg:height="11.816187594554cm" style:rel-height="scale"><draw:image xlink:href="Pictures/d0fe27be51166dc7e193393b8cf72c09.png" xlink:type="simple" xlink:show="embed" xlink:actuate="onLoad"/></draw:frame></text:p>
      <text:list text:style-name="List_20_1" text:continue-numbering="false">
        <text:list-item>
          <text:p text:style-name="LastListParagraph_List_20_1_Content_First"> Envoi des identifiant du sous gestionnaire</text:p>
        </text:list-item>
      </text:list>
      <text:list text:style-name="List_20_1" text:continue-numbering="false">
        <text:list-item>
          <text:p text:style-name="List_20_1_Content_First"> Modification des informations du sous gestionnaire</text:p>
        </text:list-item>
        <text:list-item>
          <text:p text:style-name="List_20_1_Content_Last"> Suppression du sous gestionnaire</text:p>
        </text:list-item>
      </text:list>
      <text:p text:style-name="Text_20_body">Le sous gestionnaire de flotte peut effectuer les rôles suivants:</text:p>
      <text:list text:style-name="List_20_1" text:continue-numbering="false">
        <text:list-item>
          <text:p text:style-name="List_20_1_Content_First"> Consultation de la liste des cartes affectées</text:p>
        </text:list-item>
        <text:list-item>
          <text:p text:style-name="List_20_1_Content"> Transfert de solde</text:p>
        </text:list-item>
        <text:list-item>
          <text:p text:style-name="List_20_1_Content"> Génération de code électronique</text:p>
        </text:list-item>
        <text:list-item>
          <text:p text:style-name="List_20_1_Content"> Mise en opposition</text:p>
        </text:list-item>
        <text:list-item>
          <text:p text:style-name="List_20_1_Content_Last"> Levée d'opposition d'une carte</text:p>
        </text:list-item>
      </text:list>
      <text:h text:style-name="Heading_20_4" text:outline-level="4"><text:bookmark-start text:name="__RefHeading___optimisation_du_processus_d_annulation_6"/><text:bookmark-start text:name="optimisation_du_processus_d_annulation"/>Optimisation du processus d'annulation<text:bookmark-end text:name="__RefHeading___optimisation_du_processus_d_annulation_6"/><text:bookmark-end text:name="optimisation_du_processus_d_annulation"/></text:h>
      <text:p text:style-name="Text_20_body">L'annulation des opérations de recharges (classique ou en masse) se fait à partir du bon de commande:</text:p>
      <text:list text:style-name="List_20_1" text:continue-numbering="false">
        <text:list-item>
          <text:p text:style-name="LastListParagraph_List_20_1_Content_First"> Au niveau de Vente --&gt; Commande de recharge carte</text:p>
        </text:list-item>
      </text:list>
      <text:list text:style-name="List_20_1" text:continue-numbering="false">
        <text:list-item>
          <text:p text:style-name="LastListParagraph_List_20_1_Content_First"> Cliquer sur le bouton <text:span text:style-name="Strong_20_Emphasis">Consulter</text:span> du bon commande validé à annuler</text:p>
        </text:list-item>
      </text:list>
      <text:list text:style-name="List_20_1" text:continue-numbering="false">
        <text:list-item>
          <text:p text:style-name="LastListParagraph_List_20_1_Content_First"> Cliquer sur le bouton <text:span text:style-name="Strong_20_Emphasis">Annuler bon de recharge</text:span></text:p>
        </text:list-item>
      </text:list>
      <text:p text:style-name="Text_20_body"><draw:frame draw:style-name="media" draw:name="7" text:anchor-type="as-char" draw:z-index="7" svg:width="26.458333333333cm" style:rel-width="100%" svg:height="14.785539215686cm" style:rel-height="scale"><draw:image xlink:href="Pictures/1fbe53050c39c3c69c40b78fca741507.jpg" xlink:type="simple" xlink:show="embed" xlink:actuate="onLoad"/></draw:frame></text:p>
      <text:p text:style-name="Text_20_body">Il n'est plus possible d'annuler les opérations de recharge au niveau du module <text:span text:style-name="Strong_20_Emphasis">transaction</text:span></text:p>
      <text:h text:style-name="Heading_20_4" text:outline-level="4"><text:bookmark-start text:name="__RefHeading___optimisation_de_la_gestion_des_profils_de_carte_7"/><text:bookmark-start text:name="optimisation_de_la_gestion_des_profils_de_carte"/>Optimisation de la gestion des profils de carte<text:bookmark-end text:name="__RefHeading___optimisation_de_la_gestion_des_profils_de_carte_7"/><text:bookmark-end text:name="optimisation_de_la_gestion_des_profils_de_carte"/></text:h>
      <text:p text:style-name="Text_20_body">L'amélioration apportée au niveau du profil de carte permet lors de la création de la carte de bypasser la phase de personnalisation (création lot, impression carte, encodage carte). </text:p>
      <text:p text:style-name="Text_20_body"><draw:frame draw:style-name="media" draw:name="8" text:anchor-type="as-char" draw:z-index="8" svg:width="23.8125cm" style:rel-width="100%" svg:height="14.448033707865cm" style:rel-height="scale"><draw:image xlink:href="Pictures/59476658a351ffdf345a411a8da7c0be.png" xlink:type="simple" xlink:show="embed" xlink:actuate="onLoad"/></draw:frame></text:p>
      <text:p text:style-name="Text_20_body">Il n'est pas possible d'activer ou désactiver la personnalisation d'un profil qui a déjà des cartes produites.
Il faudra créer un nouveau profil de carte.</text:p>
      <text:h text:style-name="Heading_20_4" text:outline-level="4"><text:bookmark-start text:name="__RefHeading___optimisation_de_la_gestion_des_roles_d_utilisateur_8"/><text:bookmark-start text:name="optimisation_de_la_gestion_des_roles_d_utilisateur"/>Optimisation de la gestion des rôles d'utilisateur<text:bookmark-end text:name="__RefHeading___optimisation_de_la_gestion_des_roles_d_utilisateur_8"/><text:bookmark-end text:name="optimisation_de_la_gestion_des_roles_d_utilisateur"/></text:h>
      <text:p text:style-name="Text_20_body">Désormais il est possible de définir les habilitations à partir de la fonctionnalité <text:span text:style-name="Strong_20_Emphasis">Rôle</text:span>:</text:p>
      <text:list text:style-name="List_20_1" text:continue-numbering="false">
        <text:list-item>
          <text:p text:style-name="List_20_1_Content_First"> Au niveau de la liste des rôles cliquer sur le bouton <text:span text:style-name="Strong_20_Emphasis">Consulter</text:span> du rôle correspondant</text:p>
        </text:list-item>
        <text:list-item>
          <text:p text:style-name="List_20_1_Content_Last"> Cliquer sur <text:span text:style-name="Strong_20_Emphasis">Modules accessibles</text:span> puis sur <text:span text:style-name="Strong_20_Emphasis">Définir les accès</text:span> </text:p>
        </text:list-item>
      </text:list>
      <text:p text:style-name="Text_20_body"><draw:frame draw:style-name="media" draw:name="9" text:anchor-type="as-char" draw:z-index="9" svg:width="23.8125cm" style:rel-width="100%" svg:height="6.024634009009cm" style:rel-height="scale"><draw:image xlink:href="Pictures/5cdad59b6a06819bdd18c762990fad15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module concerné : les menus associés à ce profil s'affichent ; cliquer sur un menu pour afficher les sous menus </text:p>
        </text:list-item>
      </text:list>
      <text:p text:style-name="Text_20_body"><draw:frame draw:style-name="media" draw:name="10" text:anchor-type="as-char" draw:z-index="10" svg:width="23.8125cm" style:rel-width="100%" svg:height="15.019640165787cm" style:rel-height="scale"><draw:image xlink:href="Pictures/888d1e0f62bd04a3c4326d94a3c0e11d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es fonctionnalités à attribuer puis cliquer sur <text:span text:style-name="Strong_20_Emphasis">Enregistrer</text:span></text:p>
        </text:list-item>
      </text:list>
      <text:p text:style-name="Text_20_body"><draw:frame draw:style-name="media" draw:name="11" text:anchor-type="as-char" draw:z-index="11" svg:width="15.875cm" svg:height="7.0674737237237cm"><draw:image xlink:href="Pictures/e01e3cdfddae57950c7b139c5716cfbd.png" xlink:type="simple" xlink:show="embed" xlink:actuate="onLoad"/></draw:frame></text:p>
      <text:p text:style-name="Text_20_body">Il est possible d'exporter la liste des habilitations sous format csv </text:p>
      <text:p text:style-name="Text_20_body"><draw:frame draw:style-name="media" draw:name="12" text:anchor-type="as-char" draw:z-index="12" svg:width="23.8125cm" style:rel-width="100%" svg:height="6.024634009009cm" style:rel-height="scale"><draw:image xlink:href="Pictures/2fa0f60d8a21642b86a8e2693aedc2b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march-2024-3.8.2_rc3</dc:title>
  </office:meta>
</office:document-meta>
</file>