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july-2025-3.8.6_rc6"/><text:bookmark-start text:name="__RefHeading___release_note_-_cynod_-_juillet_2025_version_3.8.6_rc6_1"/><text:bookmark-start text:name="release_note_-_cynod_-_juillet_2025_version_3.8.6_rc6"/>Release Note - CYNOD - Juillet 2025 (version 3.8.6_RC6)<text:bookmark-end text:name="__RefHeading___release_note_-_cynod_-_juillet_2025_version_3.8.6_rc6_1"/><text:bookmark-end text:name="release_note_-_cynod_-_juillet_2025_version_3.8.6_rc6"/></text:h>
      <text:p text:style-name="Text_20_body">Cette version apporte des corrections critiques liées à la gestion des transactions en conditions dégradées (perte de réseau, plantage, coupure avant mise à jour carte) dans l’application mobile CYNOD.</text:p>
      <text:h text:style-name="Heading_20_2" text:outline-level="2"><text:bookmark-start text:name="__RefHeading___application_mobile_2"/><text:bookmark-start text:name="application_mobile"/>Application mobile<text:bookmark-end text:name="__RefHeading___application_mobile_2"/><text:bookmark-end text:name="application_mobile"/></text:h>
      <text:h text:style-name="Heading_20_3" text:outline-level="3"><text:bookmark-start text:name="__RefHeading___cynod_fo_v3.1.63_3"/><text:bookmark-start text:name="cynod_fo_v3.1.63"/>Cynod FO v3.1.63<text:bookmark-end text:name="__RefHeading___cynod_fo_v3.1.63_3"/><text:bookmark-end text:name="cynod_fo_v3.1.63"/></text:h>
      <text:list text:style-name="Numbering_20_1" text:continue-numbering="false">
        <text:list-item>
          <text:p text:style-name="Numbering_20_1_Content_First"> <text:span text:style-name="Strong_20_Emphasis">Workflow de gestion des opérations douteuses</text:span></text:p>
          <text:list text:style-name="List_20_1">
            <text:list-item>
              <text:p text:style-name="List_20_1_Content"> Détection automatique des transactions sans retour serveur avec un timeout de 5s</text:p>
            </text:list-item>
            <text:list-item>
              <text:p text:style-name="List_20_1_Content"> Blocage temporaire des nouvelles ventes tant qu’une opération douteuse n’est pas traitée.</text:p>
            </text:list-item>
            <text:list-item>
              <text:p text:style-name="List_20_1_Content"> Page dédiée avec :</text:p>
              <text:list text:style-name="List_20_1">
                <text:list-item>
                  <text:p text:style-name="List_20_1_Content"> Vérification du statut (check status)</text:p>
                </text:list-item>
                <text:list-item>
                  <text:p text:style-name="List_20_1_Content"> Option d’annulation manuelle</text:p>
                </text:list-item>
                <text:list-item>
                  <text:p text:style-name="List_20_1_Content"> Enregistrement du motif, de l’auteur et de la date d’annulation</text:p>
                </text:list-item>
              </text:list>
            </text:list-item>
          </text:list>
        </text:list-item>
        <text:list-item>
          <text:p text:style-name="Numbering_20_1_Content"> <text:span text:style-name="Strong_20_Emphasis">Optimisation des messages écran</text:span></text:p>
          <text:list text:style-name="List_20_1">
            <text:list-item>
              <text:p text:style-name="List_20_1_Content"> Affichage contextuel selon le type d’échec ou de rejet : solde insuffisant, réseau instable, erreur serveur, etc.</text:p>
            </text:list-item>
          </text:list>
        </text:list-item>
        <text:list-item>
          <text:p text:style-name="Numbering_20_1_Content"> <text:span text:style-name="Strong_20_Emphasis">Traitement des transactions hybrides</text:span></text:p>
          <text:list text:style-name="List_20_1">
            <text:list-item>
              <text:p text:style-name="List_20_1_Content"> Meilleure gestion des opérations commencées online et terminées offline.</text:p>
            </text:list-item>
            <text:list-item>
              <text:p text:style-name="List_20_1_Content"> Vérification post-synchro et régularisation automatique si nécessaire.</text:p>
            </text:list-item>
          </text:list>
        </text:list-item>
        <text:list-item>
          <text:p text:style-name="Numbering_20_1_Content"> <text:span text:style-name="Strong_20_Emphasis">Revue du journal FO</text:span></text:p>
          <text:list text:style-name="List_20_1">
            <text:list-item>
              <text:p text:style-name="List_20_1_Content"> Corrections sur l’ordre d’affichage des transactions.</text:p>
            </text:list-item>
            <text:list-item>
              <text:p text:style-name="List_20_1_Content"> Mise à jour assurée même en cas de crash ou fermeture inattendue.</text:p>
            </text:list-item>
            <text:list-item>
              <text:p text:style-name="List_20_1_Content_Last"> Marquage explicite des transactions offline.</text:p>
            </text:list-item>
          </text:list>
        </text:list-item>
      </text:list>
      <text:h text:style-name="Heading_20_2" text:outline-level="2"><text:bookmark-start text:name="__RefHeading___application_web_bo_v3.8.6_rc65_4"/><text:bookmark-start text:name="application_web_bo_v3.8.6_rc65"/>Application web BO v3.8.6_RC65<text:bookmark-end text:name="__RefHeading___application_web_bo_v3.8.6_rc65_4"/><text:bookmark-end text:name="application_web_bo_v3.8.6_rc65"/></text:h>
      <text:list text:style-name="Numbering_20_1" text:continue-numbering="false">
        <text:list-item>
          <text:p text:style-name="Numbering_20_1_Content_First"> <text:span text:style-name="Strong_20_Emphasis">Traitement des annulations</text:span></text:p>
          <text:list text:style-name="List_20_1">
            <text:list-item>
              <text:p text:style-name="List_20_1_Content"> Rejet des annulations sans paramètres complets (motif, auteur…)</text:p>
            </text:list-item>
            <text:list-item>
              <text:p text:style-name="List_20_1_Content"> Enregistrement complet des données d’annulation dans le journal BO</text:p>
            </text:list-item>
          </text:list>
        </text:list-item>
        <text:list-item>
          <text:p text:style-name="Numbering_20_1_Content"> <text:span text:style-name="Strong_20_Emphasis">Synchronisation et doublons</text:span></text:p>
          <text:list text:style-name="List_20_1">
            <text:list-item>
              <text:p text:style-name="List_20_1_Content"> Amélioration du traitement des opérations déjà enregistrées côté BO.</text:p>
            </text:list-item>
            <text:list-item>
              <text:p text:style-name="List_20_1_Content"> Détection des duplications issues du FO et rejet contrôlé.</text:p>
            </text:list-item>
          </text:list>
        </text:list-item>
        <text:list-item>
          <text:p text:style-name="Numbering_20_1_Content"> <text:span text:style-name="Strong_20_Emphasis">Intégrité FO/BO</text:span></text:p>
          <text:list text:style-name="List_20_1">
            <text:list-item>
              <text:p text:style-name="List_20_1_Content"> Harmonisation des statuts entre FO et BO lors des scénarios critiques.</text:p>
            </text:list-item>
            <text:list-item>
              <text:p text:style-name="List_20_1_Content_Last"> Meilleur appui aux opérations post-synchro et confirmation.</text:p>
            </text:list-item>
          </text:list>
        </text:list-item>
      </text:list>
      <text:h text:style-name="Heading_20_2" text:outline-level="2"><text:bookmark-start text:name="__RefHeading___resume_des_evolutions_5"/><text:bookmark-start text:name="resume_des_evolutions"/>Résumé des évolutions<text:bookmark-end text:name="__RefHeading___resume_des_evolutions_5"/><text:bookmark-end text:name="resume_des_evolutions"/></text:h>
      <table:table table:style-name="Table">
        <table:table-column/>
        <table:table-column/>
        <table:table-column/>
        <table:table-row>
          <table:table-cell office:value-type="string" table:style-name="tablecell">
            <text:p text:style-name="tablealignleft"> Composant </text:p>
          </table:table-cell>
          <table:table-cell office:value-type="string" table:style-name="tablecell">
            <text:p text:style-name="tablealignleft"> Fonctionnalité / Correction                </text:p>
          </table:table-cell>
          <table:table-cell office:value-type="string" table:style-name="tablecell">
            <text:p text:style-name="tablealignleft"> Statut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FO        </text:p>
          </table:table-cell>
          <table:table-cell office:value-type="string" table:style-name="tablecell">
            <text:p text:style-name="tablealignleft"> Gestion des opérations douteuses           </text:p>
          </table:table-cell>
          <table:table-cell office:value-type="string" table:style-name="tablecell">
            <text:p text:style-name="tablealignleft"> Ajouté   </text:p>
          </table:table-cell>
        </table:table-row>
        <table:table-row>
          <table:table-cell office:value-type="string" table:style-name="tablecell">
            <text:p text:style-name="tablealignleft"> FO        </text:p>
          </table:table-cell>
          <table:table-cell office:value-type="string" table:style-name="tablecell">
            <text:p text:style-name="tablealignleft"> Blocage temporaire des ventes              </text:p>
          </table:table-cell>
          <table:table-cell office:value-type="string" table:style-name="tablecell">
            <text:p text:style-name="tablealignleft"> Ajouté   </text:p>
          </table:table-cell>
        </table:table-row>
        <table:table-row>
          <table:table-cell office:value-type="string" table:style-name="tablecell">
            <text:p text:style-name="tablealignleft"> FO        </text:p>
          </table:table-cell>
          <table:table-cell office:value-type="string" table:style-name="tablecell">
            <text:p text:style-name="tablealignleft"> Affichage messages d’erreur contextualisés </text:p>
          </table:table-cell>
          <table:table-cell office:value-type="string" table:style-name="tablecell">
            <text:p text:style-name="tablealignleft"> Amélioré </text:p>
          </table:table-cell>
        </table:table-row>
        <table:table-row>
          <table:table-cell office:value-type="string" table:style-name="tablecell">
            <text:p text:style-name="tablealignleft"> FO        </text:p>
          </table:table-cell>
          <table:table-cell office:value-type="string" table:style-name="tablecell">
            <text:p text:style-name="tablealignleft"> Synchronisation post-crash                 </text:p>
          </table:table-cell>
          <table:table-cell office:value-type="string" table:style-name="tablecell">
            <text:p text:style-name="tablealignleft"> Corrigé  </text:p>
          </table:table-cell>
        </table:table-row>
        <table:table-row>
          <table:table-cell office:value-type="string" table:style-name="tablecell">
            <text:p text:style-name="tablealignleft"> BO        </text:p>
          </table:table-cell>
          <table:table-cell office:value-type="string" table:style-name="tablecell">
            <text:p text:style-name="tablealignleft"> Rejet contrôlé des duplications            </text:p>
          </table:table-cell>
          <table:table-cell office:value-type="string" table:style-name="tablecell">
            <text:p text:style-name="tablealignleft"> Amélioré </text:p>
          </table:table-cell>
        </table:table-row>
        <table:table-row>
          <table:table-cell office:value-type="string" table:style-name="tablecell">
            <text:p text:style-name="tablealignleft"> BO        </text:p>
          </table:table-cell>
          <table:table-cell office:value-type="string" table:style-name="tablecell">
            <text:p text:style-name="tablealignleft"> Enregistrement des annulations non initiées par la système            </text:p>
          </table:table-cell>
          <table:table-cell office:value-type="string" table:style-name="tablecell">
            <text:p text:style-name="tablealignleft"> Ajouté   </text:p>
          </table:table-cell>
        </table:table-row>
      </table:table>
      <text:p text:style-name="Horizontal_20_Line"/>
      <text:h text:style-name="Heading_20_2" text:outline-level="2"><text:bookmark-start text:name="__RefHeading___maj_guide_utilisateur_-_transactions_en_conditions_degradees_6"/><text:bookmark-start text:name="maj_guide_utilisateur_-_transactions_en_conditions_degradees"/>MAJ Guide Utilisateur - Transactions en conditions dégradées<text:bookmark-end text:name="__RefHeading___maj_guide_utilisateur_-_transactions_en_conditions_degradees_6"/><text:bookmark-end text:name="maj_guide_utilisateur_-_transactions_en_conditions_degradees"/></text:h>
      <text:p text:style-name="Text_20_body">Ce guide vous accompagne dans la gestion des situations exceptionnelles liées aux coupures réseau, timeout ou interruptions pendant la vente. Il décrit les cas les plus fréquents et la manière d’y réagir.</text:p>
      <text:h text:style-name="Heading_20_3" text:outline-level="3"><text:bookmark-start text:name="__RefHeading___cas_de_figure_7"/><text:bookmark-start text:name="cas_de_figure"/>Cas de figure<text:bookmark-end text:name="__RefHeading___cas_de_figure_7"/><text:bookmark-end text:name="cas_de_figure"/></text:h>
      <text:h text:style-name="Heading_20_4" text:outline-level="4"><text:bookmark-start text:name="__RefHeading___operation_douteuse_8"/><text:bookmark-start text:name="operation_douteuse"/>1. Opération douteuse<text:bookmark-end text:name="__RefHeading___operation_douteuse_8"/><text:bookmark-end text:name="operation_douteuse"/></text:h>
      <text:p text:style-name="Text_20_body"><text:span text:style-name="Strong_20_Emphasis">Contexte :</text:span> Une transaction a été initiée en ligne, mais aucune réponse n’a été reçue du serveur (timeout de 5 secondes). Elle ne peut pas basculer en mode offline.</text:p>
      <text:p text:style-name="Text_20_body"><text:span text:style-name="Strong_20_Emphasis">Message :</text:span> “Délai d'attente dépassé. Vérifiez votre connexion internet puis vérifiez le statut de l'opération depuis le journal”</text:p>
      <text:p text:style-name="Text_20_body"><text:span text:style-name="Strong_20_Emphasis">Ce que vous devez faire :</text:span></text:p>
      <text:list text:style-name="Numbering_20_1" text:continue-numbering="false">
        <text:list-item>
          <text:p text:style-name="Numbering_20_1_Content_First"> Accédez à la page “Opérations douteuses” qui sera la seule page accessible.</text:p>
        </text:list-item>
        <text:list-item>
          <text:p text:style-name="Numbering_20_1_Content"> Cliquez sur “Vérifier” pour confirmer si la transaction a été validée.</text:p>
        </text:list-item>
        <text:list-item>
          <text:p text:style-name="Numbering_20_1_Content"> Si elle est en échec ou n'existe pas, le système procède à l'annulation automatique.</text:p>
        </text:list-item>
        <text:list-item>
          <text:p text:style-name="Numbering_20_1_Content_Last"> Si elle est validée, le système vous confirme l'opération.</text:p>
        </text:list-item>
      </text:list>
      <text:p text:style-name="Text_20_body">À noter que tant que le terminal détecte une opération douteuse, l'utilisateur ne pourra plus exploiter les fonctions du TPE. L'utilisateur peut à tout moment annuler l'opération, laquelle sera ensuite synchronisée au serveur pour des vérifications et mises à jour de la piste d'audit. Si l'opération a été validée au niveau du serveur, cette dernière sera annulée avec les informations provenant du TPE.</text:p>
      <text:h text:style-name="Heading_20_4" text:outline-level="4"><text:bookmark-start text:name="__RefHeading___blocage_de_nouvelle_vente_9"/><text:bookmark-start text:name="blocage_de_nouvelle_vente"/>2. Blocage de nouvelle vente<text:bookmark-end text:name="__RefHeading___blocage_de_nouvelle_vente_9"/><text:bookmark-end text:name="blocage_de_nouvelle_vente"/></text:h>
      <text:p text:style-name="Text_20_body"><text:span text:style-name="Strong_20_Emphasis">Contexte :</text:span> Une opération douteuse n’a pas encore été régularisée. En essayant d'exploiter le TPE, une alerte vous signalera qu’une opération est en attente.</text:p>
      <text:p text:style-name="Text_20_body"><text:span text:style-name="Strong_20_Emphasis">Ce que vous devez faire :</text:span></text:p>
      <text:list text:style-name="Numbering_20_1" text:continue-numbering="false">
        <text:list-item>
          <text:p text:style-name="Numbering_20_1_Content_First">  Accédez à la page des opérations douteuses.</text:p>
        </text:list-item>
        <text:list-item>
          <text:p text:style-name="Numbering_20_1_Content"> Vérifiez ou annulez la transaction en attente.</text:p>
        </text:list-item>
        <text:list-item>
          <text:p text:style-name="Numbering_20_1_Content_Last"> Une fois l'opération traitée, vous pouvez reprendre la vente.</text:p>
        </text:list-item>
      </text:list>
      <text:h text:style-name="Heading_20_4" text:outline-level="4"><text:bookmark-start text:name="__RefHeading___transaction_hybride_10"/><text:bookmark-start text:name="transaction_hybride"/>3. Transaction hybride<text:bookmark-end text:name="__RefHeading___transaction_hybride_10"/><text:bookmark-end text:name="transaction_hybride"/></text:h>
      <text:p text:style-name="Text_20_body"><text:span text:style-name="Strong_20_Emphasis">Contexte :</text:span> Une vente a été lancée en ligne mais finalisée en offline suite à une coupure réseau.</text:p>
      <text:p text:style-name="Text_20_body"><text:span text:style-name="Strong_20_Emphasis">Comportement :</text:span></text:p>
      <text:list text:style-name="List_20_1" text:continue-numbering="false">
        <text:list-item>
          <text:p text:style-name="List_20_1_Content_First"> La transaction est enregistrée localement.</text:p>
        </text:list-item>
        <text:list-item>
          <text:p text:style-name="List_20_1_Content_Last"> Elle sera synchronisée automatiquement lorsque la connexion sera rétablie. Si l'opération a déjà été validée au niveau serveur, les informations sur le solde et les cumuls offline seront mises à jour.</text:p>
        </text:list-item>
      </text:list>
      <text:p text:style-name="Text_20_body"><text:span text:style-name="Strong_20_Emphasis">Ce que vous devez faire :</text:span></text:p>
      <text:list text:style-name="Numbering_20_1" text:continue-numbering="false">
        <text:list-item>
          <text:p text:style-name="Numbering_20_1_Content_First"> Ne relancez pas la vente. Les informations figurent dans le journal FO.</text:p>
        </text:list-item>
        <text:list-item>
          <text:p text:style-name="Numbering_20_1_Content"> Vérifiez le statut de synchronisation des opérations offline depuis le journal FO une fois la connexion rétablie, ou initiez la synchronisation depuis le menu Divers.</text:p>
        </text:list-item>
        <text:list-item>
          <text:p text:style-name="Numbering_20_1_Content_Last"> En cas de doute, comparez le journal FO avec le dernier reçu ou demandez une assistance.</text:p>
        </text:list-item>
      </text:list>
      <text:h text:style-name="Heading_20_4" text:outline-level="4"><text:bookmark-start text:name="__RefHeading___fermeture_inattendue_pendant_la_vente_11"/><text:bookmark-start text:name="fermeture_inattendue_pendant_la_vente"/>4. Fermeture inattendue pendant la vente<text:bookmark-end text:name="__RefHeading___fermeture_inattendue_pendant_la_vente_11"/><text:bookmark-end text:name="fermeture_inattendue_pendant_la_vente"/></text:h>
      <text:p text:style-name="Text_20_body"><text:span text:style-name="Strong_20_Emphasis">Contexte :</text:span> L’application s’est fermée ou le terminal a redémarré avant la mise à jour carte.</text:p>
      <text:p text:style-name="Text_20_body"><text:span text:style-name="Strong_20_Emphasis">Ce que vous devez faire :</text:span></text:p>
      <text:list text:style-name="Numbering_20_1" text:continue-numbering="false">
        <text:list-item>
          <text:p text:style-name="Numbering_20_1_Content_First"> Relancez l’application.</text:p>
        </text:list-item>
        <text:list-item>
          <text:p text:style-name="Numbering_20_1_Content"> Une alerte vous signalera :</text:p>
          <text:list text:style-name="List_20_1">
            <text:list-item>
              <text:p text:style-name="List_20_1_Content"> que l’opération précédente a bien été enregistrée si le retour serveur a eu lieu (juste avant la mise à jour carte),</text:p>
            </text:list-item>
            <text:list-item>
              <text:p text:style-name="List_20_1_Content"> ou que l’opération a échoué si aucune réponse n’a été reçue (l'opération a été initiée en offline et la mise à jour de la carte a échouée ou ne s'est pas faite.</text:p>
            </text:list-item>
          </text:list>
        </text:list-item>
        <text:list-item>
          <text:p text:style-name="Numbering_20_1_Content_Last"> Accédez à la page des opérations douteuses pour la régulariser.</text:p>
        </text:list-item>
      </text:list>
      <text:h text:style-name="Heading_20_3" text:outline-level="3"><text:bookmark-start text:name="__RefHeading___faq_12"/><text:bookmark-start text:name="faq"/>FAQ<text:bookmark-end text:name="__RefHeading___faq_12"/><text:bookmark-end text:name="faq"/></text:h>
      <text:p text:style-name="Text_20_body"><text:span text:style-name="Strong_20_Emphasis">Q : Que faire si je ne retrouve pas une vente dans le journal ?</text:span>
Rendez-vous dans la page “Opérations douteuses”. Il est possible qu’une transaction soit en attente de confirmation ou ait été annulée.</text:p>
      <text:p text:style-name="Text_20_body"><text:span text:style-name="Strong_20_Emphasis">Q : Comment savoir si une transaction a été acceptée ?</text:span>
Utilisez la fonction “Vérifier le statut” dans la page des opérations douteuses ou vérifiez dans le journal si elle est visible avec l’état “Validée”.</text:p>
      <text:p text:style-name="Text_20_body"><text:span text:style-name="Strong_20_Emphasis">Q : Pourquoi je ne peux pas lancer une nouvelle vente ?</text:span>
Le terminal a détecté une opération non finalisée. Vous devez d’abord la régulariser depuis la page des opérations douteuses.</text:p>
      <text:p text:style-name="Horizontal_20_Line"/>
      <text:p text:style-name="Text_20_body"><text:span text:style-name="Strong_20_Emphasis">Date de publication :</text:span> 14 juillet 2025</text:p>
      <text:p text:style-name="Text_20_body"><text:span text:style-name="Strong_20_Emphasis">Versions concernées :</text:span></text:p>
      <text:list text:style-name="List_20_1" text:continue-numbering="false">
        <text:list-item>
          <text:p text:style-name="List_20_1_Content_First"> <text:span text:style-name="Strong_20_Emphasis">Back Office (BO) :</text:span> v3.8.6_RC65</text:p>
        </text:list-item>
        <text:list-item>
          <text:p text:style-name="List_20_1_Content_Last"> <text:span text:style-name="Strong_20_Emphasis">Front Office (FO mobile) :</text:span> v3.1.63</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july-2025-3.8.6_rc6</dc:title>
  </office:meta>
</office:document-meta>
</file>