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3aee9946469df9d932206e4eb1fe7a1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hanges:cynodbo:january-2023-v3.6.4"/><text:bookmark-start text:name="__RefHeading___janvier_2023_version_3.6.4_1"/><text:bookmark-start text:name="janvier_2023_version_3.6.4"/>Janvier 2023 (version 3.6.4)<text:bookmark-end text:name="__RefHeading___janvier_2023_version_3.6.4_1"/><text:bookmark-end text:name="janvier_2023_version_3.6.4"/></text:h>
      <text:p text:style-name="Text_20_body">Mise à jour 3.6.4 : la mise à jour résout les tickets de la période septembre - décembre 2022</text:p>
      <text:h text:style-name="Heading_20_2" text:outline-level="2"><text:bookmark-start text:name="__RefHeading___application_web_2"/><text:bookmark-start text:name="application_web"/>Application web<text:bookmark-end text:name="__RefHeading___application_web_2"/><text:bookmark-end text:name="application_web"/></text:h>
      <text:list text:style-name="List_20_1" text:continue-numbering="false">
        <text:list-item>
          <text:p text:style-name="List_20_1_Content_First"> <text:a xlink:type="simple" xlink:href="#__RefHeading___optimisation_du_workflow_des_bons_de_commandes_6" text:style-name="Local_20_link" text:visited-style-name="Visited_20_Local_20_Link"> Optimisation du moteur de worflow (BPM) des bons de commandes cynod (#80874)</text:a> <draw:frame draw:style-name="media" draw:name="0" text:anchor-type="as-char" draw:z-index="0" svg:width="0.396875cm" svg:height="0.396875cm"><draw:image xlink:href="Pictures/3aee9946469df9d932206e4eb1fe7a18.gif" xlink:type="simple" xlink:show="embed" xlink:actuate="onLoad"/></draw:frame></text:p>
        </text:list-item>
        <text:list-item>
          <text:p text:style-name="List_20_1_Content"> Ajout de la colonne <text:span text:style-name="Strong_20_Emphasis">Réf annulation</text:span> dans l'export excel de la liste des opérations (#79271)</text:p>
        </text:list-item>
        <text:list-item>
          <text:p text:style-name="List_20_1_Content"> Amélioration du format de date des opérations non comptabilisées ou rejetées (#76691)</text:p>
        </text:list-item>
        <text:list-item>
          <text:p text:style-name="List_20_1_Content"> Lorsqu'un client est créé, le système adapte le pays de naissance et la nationalité (#81464)</text:p>
        </text:list-item>
        <text:list-item>
          <text:p text:style-name="List_20_1_Content"> Optimisation de la fonctionnalité d'audit (#88631)</text:p>
        </text:list-item>
        <text:list-item>
          <text:p text:style-name="List_20_1_Content"> Mise à jour de la génération de code électronique avec vérification de l'unicité des codes sur les consommateurs (#85321)</text:p>
        </text:list-item>
        <text:list-item/>
        <text:list-item>
          <text:p text:style-name="List_20_1_Content"> <text:a xlink:type="simple" xlink:href="https://cynod.wiki.sensoft-next.com/doku.php?id=changes:cynodbo:august-2022-v3.6.3#tva_selon_le_type_de_facture" text:style-name="Internet_20_link" text:visited-style-name="Visited_20_Internet_20_Link"> Possibilité d'appliquer la TVA selon le type de facture cynod (#84663)</text:a> <draw:frame draw:style-name="media" draw:name="1" text:anchor-type="as-char" draw:z-index="1" svg:width="0.396875cm" svg:height="0.396875cm"><draw:image xlink:href="Pictures/3aee9946469df9d932206e4eb1fe7a18.gif" xlink:type="simple" xlink:show="embed" xlink:actuate="onLoad"/></draw:frame></text:p>
        </text:list-item>
        <text:list-item>
          <text:p text:style-name="List_20_1_Content"> <text:a xlink:type="simple" xlink:href="https://cynod.wiki.sensoft-next.com/doku.php?id=changes:cynodbo:august-2022-v3.6.3#generation_en_masse_de_cartes_prepayees" text:style-name="Internet_20_link" text:visited-style-name="Visited_20_Internet_20_Link"> Possibilité de générer en masse les cartes prépayées (#85771)</text:a> - uniquement pour les clients qui font des cartes prépayées</text:p>
        </text:list-item>
        <text:list-item>
          <text:p text:style-name="List_20_1_Content"> Optimisation sur le temps de chargement des pages <text:span text:style-name="Strong_20_Emphasis">historiques des opérations</text:span> et <text:span text:style-name="Strong_20_Emphasis">liste des cartes</text:span> (#81640)</text:p>
        </text:list-item>
        <text:list-item>
          <text:p text:style-name="List_20_1_Content"> <text:span text:style-name="Strong_20_Emphasis">correction bugs/incidents</text:span></text:p>
          <text:list text:style-name="List_20_1">
            <text:list-item>
              <text:p text:style-name="List_20_1_Content"> La recherche de clients avec un profil de carte prépayée ne pouvait pas se faire (#86383)</text:p>
            </text:list-item>
            <text:list-item>
              <text:p text:style-name="List_20_1_Content"> Erreur lors de la validation de création d'une carte (#87534)</text:p>
            </text:list-item>
            <text:list-item/>
            <text:list-item>
              <text:p text:style-name="List_20_1_Content"> Erreur génération rapport <text:span text:style-name="Source_20_Text">Solde carte virtuelle à une date donnée</text:span> (#81068)</text:p>
            </text:list-item>
            <text:list-item>
              <text:p text:style-name="List_20_1_Content"> Erreur génération rapport <text:span text:style-name="Source_20_Text">Relevé solde des cartes à une date donnée</text:span> (#81067)</text:p>
            </text:list-item>
            <text:list-item>
              <text:p text:style-name="List_20_1_Content"> Erreur génération rapport <text:span text:style-name="Source_20_Text">Balance des cartes (Excel)</text:span> (#81066)</text:p>
            </text:list-item>
            <text:list-item>
              <text:p text:style-name="List_20_1_Content"> Anomalie lors de l'exportation de la liste des transactions qui prenait en compte les transactions non historisées de la période (#80878)</text:p>
            </text:list-item>
            <text:list-item>
              <text:p text:style-name="List_20_1_Content"> Cas exceptionnel de transactions qui ne s'affichent lors de la recherche des opérations d'un client (#79020)</text:p>
            </text:list-item>
            <text:list-item>
              <text:p text:style-name="List_20_1_Content"> Pagination de l'onglet <text:span text:style-name="Source_20_Text">Notifications du client</text:span> depuis le portail client ne marche pas (#81483)</text:p>
            </text:list-item>
            <text:list-item>
              <text:p text:style-name="List_20_1_Content"> Impossible de choisir un type d'opposition depuis le portail client (#81086)</text:p>
            </text:list-item>
            <text:list-item>
              <text:p text:style-name="List_20_1_Content"> Erreur lors de la mise à disposition du stock de cartes prépayée (#83296)</text:p>
            </text:list-item>
            <text:list-item>
              <text:p text:style-name="List_20_1_Content_Last"> Anomalie d'affichage sur la liste des activités récente du portail client (#84843)</text:p>
            </text:list-item>
          </text:list>
        </text:list-item>
      </text:list>
      <text:h text:style-name="Heading_20_2" text:outline-level="2"><text:bookmark-start text:name="__RefHeading___application_mobile_3"/><text:bookmark-start text:name="application_mobile"/>Application mobile<text:bookmark-end text:name="__RefHeading___application_mobile_3"/><text:bookmark-end text:name="application_mobile"/></text:h>
      <text:h text:style-name="Heading_20_3" text:outline-level="3"><text:bookmark-start text:name="__RefHeading___cynod_version_3.1.22_4"/><text:bookmark-start text:name="cynod_version_3.1.22"/>Cynod (version 3.1.22)<text:bookmark-end text:name="__RefHeading___cynod_version_3.1.22_4"/><text:bookmark-end text:name="cynod_version_3.1.22"/></text:h>
      <text:list text:style-name="List_20_1" text:continue-numbering="false">
        <text:list-item>
          <text:p text:style-name="List_20_1_Content_First"> Mise à jour du plugin <text:span text:style-name="Source_20_Text">libPhoneNumber</text:span> (#88443)</text:p>
        </text:list-item>
        <text:list-item>
          <text:p text:style-name="List_20_1_Content"> Prise en charge des coupons du module de la fidélité (#87537)</text:p>
        </text:list-item>
        <text:list-item>
          <text:p text:style-name="List_20_1_Content"> Possibilité de filtrer depuis le journal les opérations offline et online (#81531)</text:p>
        </text:list-item>
        <text:list-item>
          <text:p text:style-name="List_20_1_Content"> Possibilité d'imprimer un reçu lors de la consultation du solde d'une carte (#81403)</text:p>
        </text:list-item>
        <text:list-item>
          <text:p text:style-name="List_20_1_Content"> Les reçus des transactions cash (en espèce) ne s'imprime plus de façon automatique (#87890)</text:p>
        </text:list-item>
        <text:list-item>
          <text:p text:style-name="List_20_1_Content"> Ajout d'une mention sur le reçu de transaction lorsque le système détecte que la transaction s'est déroulée en OFFLINE (#78206)</text:p>
        </text:list-item>
        <text:list-item>
          <text:p text:style-name="List_20_1_Content"> Ajout d'une mention sur le reçu de transaction lorsque le système détecte que la carte dispose d'un cumul de transaction (#78207)</text:p>
        </text:list-item>
        <text:list-item/>
        <text:list-item>
          <text:p text:style-name="List_20_1_Content"> <text:a xlink:type="simple" xlink:href="https://cynod.wiki.sensoft-next.com/doku.php?id=changes:cynodbo:august-2022-v3.6.3#activer_desactiver_le_cash_depuis_le_tpe" text:style-name="Internet_20_link" text:visited-style-name="Visited_20_Internet_20_Link">Ajout de l'option d'activer/désactiver le mode de paiement cash (en espèce) depuis le TPE (#84991)</text:a> <draw:frame draw:style-name="media" draw:name="2" text:anchor-type="as-char" draw:z-index="2" svg:width="0.396875cm" svg:height="0.396875cm"><draw:image xlink:href="Pictures/3aee9946469df9d932206e4eb1fe7a18.gif" xlink:type="simple" xlink:show="embed" xlink:actuate="onLoad"/></draw:frame></text:p>
        </text:list-item>
        <text:list-item>
          <text:p text:style-name="List_20_1_Content"> Mise en place d'un <text:span text:style-name="Strong_20_Emphasis">app Profiler</text:span> pour tracker la performance de l'application (#84461)</text:p>
        </text:list-item>
        <text:list-item>
          <text:p text:style-name="List_20_1_Content"> <text:span text:style-name="Strong_20_Emphasis">correction bugs/incidents</text:span> </text:p>
          <text:list text:style-name="List_20_1">
            <text:list-item>
              <text:p text:style-name="List_20_1_Content"> Anomalie d'affichage à la fin du rafraichissement de la liste noire sur le TPE (#86339)</text:p>
            </text:list-item>
            <text:list-item>
              <text:p text:style-name="List_20_1_Content"> <text:span text:style-name="Strong_20_Emphasis">Fatal Exception: java.lang.IllegalArgumentException View'PhoneWindow$DecorView' not attached to window</text:span> crash qui survient lorsqu'une boîte de dialogue est ignorée lors d'une activité en cours de finalisation ou terminée (#81655)</text:p>
            </text:list-item>
            <text:list-item>
              <text:p text:style-name="List_20_1_Content"> Erreur lorsqu'un utilisateur de type pompiste essaie d'afficher le journal du TPE (#80909)</text:p>
            </text:list-item>
            <text:list-item>
              <text:p text:style-name="List_20_1_Content"> Lorsqu'aucune imprimante n'est configurée, l'application affiche une page blanche après la transaction carte (#81591)</text:p>
            </text:list-item>
            <text:list-item>
              <text:p text:style-name="List_20_1_Content_Last"> Lorsqu'aucune imprimante n'est configurée, l'application affiche une page blanche après la transaction code électronique (#84649)</text:p>
            </text:list-item>
          </text:list>
        </text:list-item>
      </text:list>
      <text:h text:style-name="Heading_20_3" text:outline-level="3"><text:bookmark-start text:name="__RefHeading___wallet_version_1.0.15_5"/><text:bookmark-start text:name="wallet_version_1.0.15"/>Wallet (version 1.0.15)<text:bookmark-end text:name="__RefHeading___wallet_version_1.0.15_5"/><text:bookmark-end text:name="wallet_version_1.0.15"/></text:h>
      <text:list text:style-name="List_20_1" text:continue-numbering="false">
        <text:list-item>
          <text:p text:style-name="List_20_1_Content_First"> Adaptation des optimisations sur les opérations historisées depuis la liste des dernières transactions (#78733)</text:p>
        </text:list-item>
        <text:list-item>
          <text:p text:style-name="List_20_1_Content"> Prise en compte des transactions QrCode depuis la liste des dernières transactions (#82890)</text:p>
        </text:list-item>
        <text:list-item>
          <text:p text:style-name="List_20_1_Content_Last"> Le statut de la carte n'est pas mise à jour lorsqu'elle change (#81526)</text:p>
        </text:list-item>
      </text:list>
      <text:h text:style-name="Heading_20_3" text:outline-level="3"><text:bookmark-start text:name="__RefHeading___optimisation_du_workflow_des_bons_de_commandes_6"/><text:bookmark-start text:name="optimisation_du_workflow_des_bons_de_commandes"/>Optimisation du workflow des bons de commandes<text:bookmark-end text:name="__RefHeading___optimisation_du_workflow_des_bons_de_commandes_6"/><text:bookmark-end text:name="optimisation_du_workflow_des_bons_de_commandes"/></text:h>
      <text:p text:style-name="Text_20_body">Désormais :</text:p>
      <text:list text:style-name="List_20_1" text:continue-numbering="false">
        <text:list-item>
          <text:p text:style-name="List_20_1_Content_First"> assigner le rôle pour chaque étape permet aux utilisateurs affectés de recevoir la tâche à leur niveau</text:p>
        </text:list-item>
        <text:list-item>
          <text:p text:style-name="List_20_1_Content"> lorsque la tâche est terminée par un utilisateur, elle n'est plus visible auprès des utilisateurs qui partagent la même tâche</text:p>
        </text:list-item>
        <text:list-item>
          <text:p text:style-name="List_20_1_Content_Last"> l'utilisateur qui dispose du rôle auto-validation aura la possibilité pour les cartes, ticket et recharge de bypasser les étapes de chaque processus</text:p>
        </text:list-item>
      </text:list>
      <text:h text:style-name="Heading_20_4" text:outline-level="4"><text:bookmark-start text:name="__RefHeading___bc_carte_7"/><text:bookmark-start text:name="bc_carte"/>BC Carte<text:bookmark-end text:name="__RefHeading___bc_carte_7"/><text:bookmark-end text:name="bc_carte"/></text:h>
      <table:table table:style-name="Table">
        <table:table-column/>
        <table:table-column/>
        <table:table-row>
          <table:table-cell office:value-type="string" table:style-name="tableheader">
            <text:p text:style-name="Table_20_Heading"> ROLE                  </text:p>
          </table:table-cell>
          <table:table-cell office:value-type="string" table:style-name="tableheader">
            <text:p text:style-name="Table_20_Heading"> Description                          </text:p>
          </table:table-cell>
        </table:table-row>
        <table:table-row>
          <table:table-cell office:value-type="string" table:style-name="tablecell">
            <text:p text:style-name="tablealignleft"> ROLE_COMM             </text:p>
          </table:table-cell>
          <table:table-cell office:value-type="string" table:style-name="tablecell">
            <text:p text:style-name="tablealignleft"> Pour la création du bon de commande  </text:p>
          </table:table-cell>
        </table:table-row>
        <table:table-row>
          <table:table-cell office:value-type="string" table:style-name="tablecell">
            <text:p text:style-name="tablealignleft"> ROLE_DIR_COMM         </text:p>
          </table:table-cell>
          <table:table-cell office:value-type="string" table:style-name="tablecell">
            <text:p text:style-name="tablealignleft"> Pour la validation de la demande     </text:p>
          </table:table-cell>
        </table:table-row>
        <table:table-row>
          <table:table-cell office:value-type="string" table:style-name="tablecell">
            <text:p text:style-name="tablealignleft"> ROLE_APPROBATION_BCC  </text:p>
          </table:table-cell>
          <table:table-cell office:value-type="string" table:style-name="tablecell">
            <text:p text:style-name="tablealignleft"> Pour la génération des cartes        </text:p>
          </table:table-cell>
        </table:table-row>
        <table:table-row>
          <table:table-cell office:value-type="string" table:style-name="tablecell">
            <text:p text:style-name="tablealignleft"> ROLE_IMPRIME_CARTE    </text:p>
          </table:table-cell>
          <table:table-cell office:value-type="string" table:style-name="tablecell">
            <text:p text:style-name="tablealignleft"> Pour l'impression des cartes         </text:p>
          </table:table-cell>
        </table:table-row>
        <table:table-row>
          <table:table-cell office:value-type="string" table:style-name="tablecell">
            <text:p text:style-name="tablealignleft"> ROLE_ENCODAGE_CARTE   </text:p>
          </table:table-cell>
          <table:table-cell office:value-type="string" table:style-name="tablecell">
            <text:p text:style-name="tablealignleft"> Pour l'encodage des cartes           </text:p>
          </table:table-cell>
        </table:table-row>
        <table:table-row>
          <table:table-cell office:value-type="string" table:style-name="tablecell">
            <text:p text:style-name="tablealignleft"> ROLE_LIVRAISON_CARTE  </text:p>
          </table:table-cell>
          <table:table-cell office:value-type="string" table:style-name="tablecell">
            <text:p text:style-name="tablealignleft"> Pour la livraison des cartes         </text:p>
          </table:table-cell>
        </table:table-row>
      </table:table>
      <text:p text:style-name="Text_20_body">A noter que <text:span text:style-name="Source_20_Text">ROLE_AUTO_VALIDE_BCC</text:span> permet toujours de passer l'étape de validation de la demande pour les utilisateurs qui disposent du rôle.</text:p>
      <text:h text:style-name="Heading_20_4" text:outline-level="4"><text:bookmark-start text:name="__RefHeading___bc_ticket_8"/><text:bookmark-start text:name="bc_ticket"/>BC Ticket<text:bookmark-end text:name="__RefHeading___bc_ticket_8"/><text:bookmark-end text:name="bc_ticket"/></text:h>
      <table:table table:style-name="Table">
        <table:table-column/>
        <table:table-column/>
        <table:table-row>
          <table:table-cell office:value-type="string" table:style-name="tableheader">
            <text:p text:style-name="Table_20_Heading"> ROLE                  </text:p>
          </table:table-cell>
          <table:table-cell office:value-type="string" table:style-name="tableheader">
            <text:p text:style-name="Table_20_Heading"> Description                          </text:p>
          </table:table-cell>
        </table:table-row>
        <table:table-row>
          <table:table-cell office:value-type="string" table:style-name="tablecell">
            <text:p text:style-name="tablealignleft"> ROLE_COMM             </text:p>
          </table:table-cell>
          <table:table-cell office:value-type="string" table:style-name="tablecell">
            <text:p text:style-name="tablealignleft"> Pour la création du bon de commande  </text:p>
          </table:table-cell>
        </table:table-row>
        <table:table-row>
          <table:table-cell office:value-type="string" table:style-name="tablecell">
            <text:p text:style-name="tablealignleft"> ROLE_DIR_COMM         </text:p>
          </table:table-cell>
          <table:table-cell office:value-type="string" table:style-name="tablecell">
            <text:p text:style-name="tablealignleft"> Pour la validation de la demande     </text:p>
          </table:table-cell>
        </table:table-row>
        <table:table-row>
          <table:table-cell office:value-type="string" table:style-name="tablecell">
            <text:p text:style-name="tablealignleft"> ROLE_APPROBATION_BC   </text:p>
          </table:table-cell>
          <table:table-cell office:value-type="string" table:style-name="tablecell">
            <text:p text:style-name="tablealignleft"> Pour l'approbation de la demande     </text:p>
          </table:table-cell>
        </table:table-row>
        <table:table-row>
          <table:table-cell office:value-type="string" table:style-name="tablecell">
            <text:p text:style-name="tablealignleft"> ROLE_IMPRIME_TICKET   </text:p>
          </table:table-cell>
          <table:table-cell office:value-type="string" table:style-name="tablecell">
            <text:p text:style-name="tablealignleft"> Pour l'impression des tickets        </text:p>
          </table:table-cell>
        </table:table-row>
        <table:table-row>
          <table:table-cell office:value-type="string" table:style-name="tablecell">
            <text:p text:style-name="tablealignleft"> ROLE_LIVRAISON_TICKET </text:p>
          </table:table-cell>
          <table:table-cell office:value-type="string" table:style-name="tablecell">
            <text:p text:style-name="tablealignleft"> Pour la livraison des tickets        </text:p>
          </table:table-cell>
        </table:table-row>
      </table:table>
      <text:p text:style-name="Text_20_body">A noter que <text:span text:style-name="Source_20_Text">ROLE_AUTO_VALIDE_BC</text:span> permet toujours de passer l'étape de validation de la demande pour les utilisateurs qui disposent du rôle.</text:p>
      <text:h text:style-name="Heading_20_3" text:outline-level="3"><text:bookmark-start text:name="__RefHeading___generation_en_masse_de_cartes_prepayees_9"/><text:bookmark-start text:name="generation_en_masse_de_cartes_prepayees"/>Génération en masse de cartes prépayées<text:bookmark-end text:name="__RefHeading___generation_en_masse_de_cartes_prepayees_9"/><text:bookmark-end text:name="generation_en_masse_de_cartes_prepayees"/></text:h>
      <text:p text:style-name="Text_20_body">Lors de la saisie d'une nouvelle commande de support pour les cartes prépayées, l'utilisateur peut renseigner le nombre de cartes. Cette action est réalisable lors de la génération du bon de commande de carte avec le profil <text:span text:style-name="Source_20_Text">Promotionnel</text:span> ou <text:span text:style-name="Source_20_Text">Prépayé</text:span>.</text:p>
      <text:p text:style-name="Text_20_body">A noter :</text:p>
      <text:list text:style-name="List_20_1" text:continue-numbering="false">
        <text:list-item>
          <text:p text:style-name="List_20_1_Content_First"> mise à disposition de carte à un point de service en fonction du nombre de carte disponible en stock. (Carte prépayée encodée statut <text:span text:style-name="Strong_20_Emphasis">SD (Saisie demande de carte prépayée)</text:span> )</text:p>
        </text:list-item>
        <text:list-item>
          <text:p text:style-name="List_20_1_Content"> attribution de carte prépayée au client par l'agent E-service rattaché au point de service correspondant et disposant des rôles suivants: <text:span text:style-name="Source_20_Text">ROLE_ESERVICE</text:span>, <text:span text:style-name="Source_20_Text">ROLE_VALID_DEMANDE_CARTE</text:span></text:p>
        </text:list-item>
        <text:list-item>
          <text:p text:style-name="List_20_1_Content_Last"> le stock disponible est relatif au point de servic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changes:cynodbo:january-2023-v3.6.4</dc:title>
  </office:meta>
</office:document-meta>
</file>