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5c15334101ee76878941234e6a4d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january-2022-v3.6.0"/><text:bookmark-start text:name="__RefHeading___janvier_2022_version_3.6.0_1"/><text:bookmark-start text:name="janvier_2022_version_3.6.0"/>Janvier 2022 (version 3.6.0)<text:bookmark-end text:name="__RefHeading___janvier_2022_version_3.6.0_1"/><text:bookmark-end text:name="janvier_2022_version_3.6.0"/></text:h>
      <text:p text:style-name="Text_20_body">Mise à jour 3.6.0 : la mise à jour résout les tickets <text:a xlink:type="simple" xlink:href="https://support.sensoft-labs.com/issues/73599" text:style-name="Internet_20_link" text:visited-style-name="Visited_20_Internet_20_Link"> #73599</text:a></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astListParagraph_List_20_1_Content_First"> Historisation des opérations (#73599)</text:p>
        </text:list-item>
      </text:list>
      <text:p text:style-name="Text_20_body">L'historique des transactions permet de visualiser les opérations réalisées au delà des 24 dernières heures (ou prise en compte par le processus d'historisation). Vous pouvez filtrer les transactions à afficher de la même manière que la page de consultation des opérations à la seule conditions que la date de début ne pourra pas être celle du jour. Vous pouvez ensuite télécharger dans un fichier Excel une vue filtrée des transactions sur lesquels réaliser un audit.</text:p>
      <text:p text:style-name="Text_20_body">Pour accéder à la page des historiques, cliquez sur <text:span text:style-name="Strong_20_Emphasis">Historique</text:span> depuis la page transaction carte ou ticket ou cash (en espèce)
<draw:frame draw:style-name="media" draw:name="0" text:anchor-type="as-char" draw:z-index="0" svg:width="49.8475cm" style:rel-width="100%" svg:height="13.387916666667cm" style:rel-height="scale"><draw:image xlink:href="Pictures/445c15334101ee76878941234e6a4dce.png" xlink:type="simple" xlink:show="embed" xlink:actuate="onLoad"/></draw:frame></text:p>
      <text:p text:style-name="Text_20_body">Dans Historique des transaction, vous pouvez filtrer les transactions à afficher. Les filtres suivants sont disponibles :</text:p>
      <text:list text:style-name="List_20_1" text:continue-numbering="false">
        <text:list-item>
          <text:p text:style-name="List_20_1_Content_First"> <text:span text:style-name="Strong_20_Emphasis">Période (Date début et Date de fin) : </text:span> sélectionnez une période pour laquelle la date du jour n'est pas incluse. L'historisation ne considère pas les 24 dernières heures ou les transactions pour lesquelles le processus d'historisation n'a pas été complété</text:p>
        </text:list-item>
        <text:list-item>
          <text:p text:style-name="List_20_1_Content"> <text:span text:style-name="Strong_20_Emphasis">Type de transaction : </text:span> sélectionnez un type de transaction. Par défaut ce filtre n'est pas obligatoire</text:p>
        </text:list-item>
        <text:list-item>
          <text:p text:style-name="List_20_1_Content"> <text:span text:style-name="Strong_20_Emphasis">Point de service : </text:span> sélectionnez un point de service spécifique. Par défaut tous les points de service sont inclus</text:p>
        </text:list-item>
        <text:list-item>
          <text:p text:style-name="List_20_1_Content_Last"> <text:span text:style-name="Strong_20_Emphasis">Client :</text:span> sélectionnez un client et même un porteur. Par défaut tous les clients sont inclu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january-2022-v3.6.0</dc:title>
  </office:meta>
</office:document-meta>
</file>