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aee9946469df9d932206e4eb1fe7a18.gif"/>
  <manifest:file-entry manifest:media-type="image/png" manifest:full-path="Pictures/445c15334101ee76878941234e6a4d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cynodbo:february-2022-v3.6.1"/><text:bookmark-start text:name="__RefHeading___fevrier_2022_version_3.6.1_1"/><text:bookmark-start text:name="fevrier_2022_version_3.6.1"/>Février 2022 (version 3.6.1)<text:bookmark-end text:name="__RefHeading___fevrier_2022_version_3.6.1_1"/><text:bookmark-end text:name="fevrier_2022_version_3.6.1"/></text:h>
      <text:p text:style-name="Text_20_body">Mise à jour 3.6.1 : la mise à jour résout les tickets <text:a xlink:type="simple" xlink:href="https://support.sensoft-labs.com/issues/73982" text:style-name="Internet_20_link" text:visited-style-name="Visited_20_Internet_20_Link"> #73982</text:a>, <text:a xlink:type="simple" xlink:href="https://support.sensoft-labs.com/issues/71576" text:style-name="Internet_20_link" text:visited-style-name="Visited_20_Internet_20_Link"> #71576</text:a>, <text:a xlink:type="simple" xlink:href="https://support.sensoft-labs.com/issues/73307" text:style-name="Internet_20_link" text:visited-style-name="Visited_20_Internet_20_Link"> #73307</text:a>, <text:a xlink:type="simple" xlink:href="https://support.sensoft-labs.com/issues/72781" text:style-name="Internet_20_link" text:visited-style-name="Visited_20_Internet_20_Link"> #72781</text:a>, <text:a xlink:type="simple" xlink:href="https://support.sensoft-labs.com/issues/73355" text:style-name="Internet_20_link" text:visited-style-name="Visited_20_Internet_20_Link"> #73355</text:a>, <text:a xlink:type="simple" xlink:href="https://support.sensoft-labs.com/issues/73657" text:style-name="Internet_20_link" text:visited-style-name="Visited_20_Internet_20_Link"> #73657</text:a>, <text:a xlink:type="simple" xlink:href="https://support.sensoft-labs.com/issues/72108" text:style-name="Internet_20_link" text:visited-style-name="Visited_20_Internet_20_Link"> #72108</text:a>, <text:a xlink:type="simple" xlink:href="https://support.sensoft-labs.com/issues/73149" text:style-name="Internet_20_link" text:visited-style-name="Visited_20_Internet_20_Link"> #73149</text:a>, <text:a xlink:type="simple" xlink:href="https://support.sensoft-labs.com/issues/71706" text:style-name="Internet_20_link" text:visited-style-name="Visited_20_Internet_20_Link"> #71706</text:a>, <text:a xlink:type="simple" xlink:href="https://support.sensoft-labs.com/issues/71326" text:style-name="Internet_20_link" text:visited-style-name="Visited_20_Internet_20_Link"> #71326</text:a>, <text:a xlink:type="simple" xlink:href="https://support.sensoft-labs.com/issues/73484" text:style-name="Internet_20_link" text:visited-style-name="Visited_20_Internet_20_Link"> #73484</text:a>, <text:a xlink:type="simple" xlink:href="https://support.sensoft-labs.com/issues/62907" text:style-name="Internet_20_link" text:visited-style-name="Visited_20_Internet_20_Link"> #62907</text:a>, <text:a xlink:type="simple" xlink:href="https://support.sensoft-labs.com/issues/74465" text:style-name="Internet_20_link" text:visited-style-name="Visited_20_Internet_20_Link"> #74465</text:a></text:p>
      <text:h text:style-name="Heading_20_2" text:outline-level="2"><text:bookmark-start text:name="__RefHeading___application_web_2"/><text:bookmark-start text:name="application_web"/>Application web<text:bookmark-end text:name="__RefHeading___application_web_2"/><text:bookmark-end text:name="application_web"/></text:h>
      <text:list text:style-name="List_20_1" text:continue-numbering="false">
        <text:list-item>
          <text:p text:style-name="List_20_1_Content_First"> <text:a xlink:type="simple" xlink:href="#__RefHeading___historisation_des_operations_5" text:style-name="Local_20_link" text:visited-style-name="Visited_20_Local_20_Link"> Historisation des opérations (#73599)</text:a> <draw:frame draw:style-name="media" draw:name="0" text:anchor-type="as-char" draw:z-index="0" svg:width="0.396875cm" svg:height="0.396875cm"><draw:image xlink:href="Pictures/3aee9946469df9d932206e4eb1fe7a18.gif" xlink:type="simple" xlink:show="embed" xlink:actuate="onLoad"/></draw:frame></text:p>
        </text:list-item>
        <text:list-item>
          <text:p text:style-name="List_20_1_Content">  Transactions en FULL ONLINE <draw:frame draw:style-name="media" draw:name="1" text:anchor-type="as-char" draw:z-index="1" svg:width="0.396875cm" svg:height="0.396875cm"><draw:image xlink:href="Pictures/3aee9946469df9d932206e4eb1fe7a18.gif" xlink:type="simple" xlink:show="embed" xlink:actuate="onLoad"/></draw:frame></text:p>
        </text:list-item>
        <text:list-item>
          <text:p text:style-name="List_20_1_Content">  Optimisation de la synchronisation des transactions offline <draw:frame draw:style-name="media" draw:name="2" text:anchor-type="as-char" draw:z-index="2" svg:width="0.396875cm" svg:height="0.396875cm"><draw:image xlink:href="Pictures/3aee9946469df9d932206e4eb1fe7a18.gif" xlink:type="simple" xlink:show="embed" xlink:actuate="onLoad"/></draw:frame></text:p>
        </text:list-item>
        <text:list-item>
          <text:p text:style-name="List_20_1_Content"> <text:a xlink:type="simple" xlink:href="#__RefHeading___systeme_de_controle_et_de_correction_sur_les_ecarts_de_solde_6" text:style-name="Local_20_link" text:visited-style-name="Visited_20_Local_20_Link"> Mise en place d'un module de contrôle et correction des écarts identifiés par cynod (#73982)</text:a> <draw:frame draw:style-name="media" draw:name="3" text:anchor-type="as-char" draw:z-index="3" svg:width="0.396875cm" svg:height="0.396875cm"><draw:image xlink:href="Pictures/3aee9946469df9d932206e4eb1fe7a18.gif" xlink:type="simple" xlink:show="embed" xlink:actuate="onLoad"/></draw:frame></text:p>
        </text:list-item>
        <text:list-item>
          <text:p text:style-name="List_20_1_Content"> <text:a xlink:type="simple" xlink:href="#__RefHeading___nouvelles_colonnes_pour_le_releve_du_portail_client_10" text:style-name="Local_20_link" text:visited-style-name="Visited_20_Local_20_Link"> Nouvelles colonnes motif et solde progressif au niveau du relevé de transactions pour le portail client (#61781, #71576)</text:a> <draw:frame draw:style-name="media" draw:name="4" text:anchor-type="as-char" draw:z-index="4" svg:width="0.396875cm" svg:height="0.396875cm"><draw:image xlink:href="Pictures/3aee9946469df9d932206e4eb1fe7a18.gif" xlink:type="simple" xlink:show="embed" xlink:actuate="onLoad"/></draw:frame></text:p>
        </text:list-item>
        <text:list-item>
          <text:p text:style-name="List_20_1_Content"> <text:span text:style-name="Strong_20_Emphasis">correction bugs/incidents</text:span></text:p>
          <text:list text:style-name="List_20_1">
            <text:list-item>
              <text:p text:style-name="List_20_1_Content"> Incident sur la synchronisation des données entre deux établissements partenaires (#73857) - ne concerne que les clients en interopérabilité</text:p>
            </text:list-item>
            <text:list-item>
              <text:p text:style-name="List_20_1_Content"> Anomalie lors de la consultation de la liste noire des cartes (#71706)</text:p>
            </text:list-item>
            <text:list-item>
              <text:p text:style-name="List_20_1_Content"> Erreur lors de la mise en opposition de ticket carburant (#71326)</text:p>
            </text:list-item>
            <text:list-item>
              <text:p text:style-name="List_20_1_Content"> Lors de l'envoi de code PIN par lot les messages ne sont pas transmis (#73484)</text:p>
            </text:list-item>
            <text:list-item>
              <text:p text:style-name="List_20_1_Content"> Anomalie qui rend valide un ticket carburant durant un processus de génération qui ne s'est pas bien terminé (#62907)</text:p>
            </text:list-item>
            <text:list-item>
              <text:p text:style-name="List_20_1_Content_Last"> Incident rare durant le processus de synchronisation d'un enrôlement de la fidélité (#74465) - ne concerne que les clients disposant du module de la fidélité</text:p>
            </text:list-item>
          </text:list>
        </text:list-item>
      </text:list>
      <text:h text:style-name="Heading_20_2" text:outline-level="2"><text:bookmark-start text:name="__RefHeading___application_mobile_3"/><text:bookmark-start text:name="application_mobile"/>Application mobile<text:bookmark-end text:name="__RefHeading___application_mobile_3"/><text:bookmark-end text:name="application_mobile"/></text:h>
      <text:h text:style-name="Heading_20_3" text:outline-level="3"><text:bookmark-start text:name="__RefHeading___cynod_version_3.1.8_4"/><text:bookmark-start text:name="cynod_version_3.1.8"/>Cynod (version 3.1.8)<text:bookmark-end text:name="__RefHeading___cynod_version_3.1.8_4"/><text:bookmark-end text:name="cynod_version_3.1.8"/></text:h>
      <text:list text:style-name="List_20_1" text:continue-numbering="false">
        <text:list-item>
          <text:p text:style-name="List_20_1_Content_First">  Transactions en FULL ONLINE <draw:frame draw:style-name="media" draw:name="5" text:anchor-type="as-char" draw:z-index="5" svg:width="0.396875cm" svg:height="0.396875cm"><draw:image xlink:href="Pictures/3aee9946469df9d932206e4eb1fe7a18.gif" xlink:type="simple" xlink:show="embed" xlink:actuate="onLoad"/></draw:frame></text:p>
        </text:list-item>
        <text:list-item>
          <text:p text:style-name="List_20_1_Content">  Optimisation de la synchronisation des transactions offline <draw:frame draw:style-name="media" draw:name="6" text:anchor-type="as-char" draw:z-index="6" svg:width="0.396875cm" svg:height="0.396875cm"><draw:image xlink:href="Pictures/3aee9946469df9d932206e4eb1fe7a18.gif" xlink:type="simple" xlink:show="embed" xlink:actuate="onLoad"/></draw:frame></text:p>
        </text:list-item>
        <text:list-item>
          <text:p text:style-name="List_20_1_Content"> Amélioration de la gestion et interprétation des exceptions sur les TPE (#72973)</text:p>
        </text:list-item>
        <text:list-item>
          <text:p text:style-name="List_20_1_Content"> <text:span text:style-name="Strong_20_Emphasis">correction bugs/incidents</text:span> </text:p>
          <text:list text:style-name="List_20_1">
            <text:list-item/>
          </text:list>
        </text:list-item>
      </text:list>
      <text:p text:style-name="Horizontal_20_Line"/>
      <text:h text:style-name="Heading_20_4" text:outline-level="4"><text:bookmark-start text:name="__RefHeading___historisation_des_operations_5"/><text:bookmark-start text:name="historisation_des_operations"/>Historisation des opérations<text:bookmark-end text:name="__RefHeading___historisation_des_operations_5"/><text:bookmark-end text:name="historisation_des_operations"/></text:h>
      <text:p text:style-name="Text_20_body">L'historique des transactions permet de visualiser les opérations réalisées au delà des 24 dernières heures (ou prise en compte par le processus d'historisation). Vous pouvez filtrer les transactions à afficher de la même manière que la page de consultation des opérations à la seule conditions que la date de début ne pourra pas être celle du jour. Vous pouvez ensuite télécharger dans un fichier Excel une vue filtrée des transactions sur lesquels réaliser un audit.</text:p>
      <text:p text:style-name="Text_20_body">Pour accéder à la page des historiques, cliquez sur <text:span text:style-name="Strong_20_Emphasis">Historique</text:span> depuis la page transaction carte ou ticket ou cash (en espèce)
<draw:frame draw:style-name="media" draw:name="7" text:anchor-type="as-char" draw:z-index="7" svg:width="49.8475cm" style:rel-width="100%" svg:height="13.387916666667cm" style:rel-height="scale"><draw:image xlink:href="Pictures/445c15334101ee76878941234e6a4dce.png" xlink:type="simple" xlink:show="embed" xlink:actuate="onLoad"/></draw:frame></text:p>
      <text:p text:style-name="Text_20_body">Dans Historique des transaction, vous pouvez filtrer les transactions à afficher. Les filtres suivants sont disponibles :</text:p>
      <text:list text:style-name="List_20_1" text:continue-numbering="false">
        <text:list-item>
          <text:p text:style-name="List_20_1_Content_First"> <text:span text:style-name="Strong_20_Emphasis">Période (Date début et Date de fin) : </text:span> sélectionnez une période pour laquelle la date du jour n'est pas incluse. L'historisation ne considère pas les 24 dernières heures ou les transactions pour lesquelles le processus d'historisation n'a pas été complété</text:p>
        </text:list-item>
        <text:list-item>
          <text:p text:style-name="List_20_1_Content"> <text:span text:style-name="Strong_20_Emphasis">Type de transaction : </text:span> sélectionnez un type de transaction. Par défaut ce filtre n'est pas obligatoire</text:p>
        </text:list-item>
        <text:list-item>
          <text:p text:style-name="List_20_1_Content"> <text:span text:style-name="Strong_20_Emphasis">Point de service : </text:span> sélectionnez un point de service spécifique. Par défaut tous les points de service sont inclus</text:p>
        </text:list-item>
        <text:list-item>
          <text:p text:style-name="List_20_1_Content_Last"> <text:span text:style-name="Strong_20_Emphasis">Client :</text:span> sélectionnez un client et même un porteur. Par défaut tous les clients sont inclus</text:p>
        </text:list-item>
      </text:list>
      <text:h text:style-name="Heading_20_4" text:outline-level="4"><text:bookmark-start text:name="__RefHeading___systeme_de_controle_et_de_correction_sur_les_ecarts_de_solde_6"/><text:bookmark-start text:name="systeme_de_controle_et_de_correction_sur_les_ecarts_de_solde"/>Système de contrôle et de correction sur les écarts de solde<text:bookmark-end text:name="__RefHeading___systeme_de_controle_et_de_correction_sur_les_ecarts_de_solde_6"/><text:bookmark-end text:name="systeme_de_controle_et_de_correction_sur_les_ecarts_de_solde"/></text:h>
      <text:p text:style-name="Text_20_body">Toujours dans le cadre d'amélioration des outils permettant une meilleure prise en charge des incidents reportés sur les cas présumés d'écart de solde entre celui du TPE et celui de la carte depuis le BO, cynod va collecter et lister les récentes opérations carte qui ferait l'objet d'écart pour analyse par les utilisateurs habilités. A la suite de l'analyse la mise à jour du cumul pourra être réalisée.
Cet ensemble de nouvelles fonctionnalités est régi et protégé par  le rôle <text:span text:style-name="Strong_20_Emphasis">ROLE_CHECK_CARTE</text:span></text:p>
      <text:h text:style-name="Heading_20_5" text:outline-level="5"><text:bookmark-start text:name="__RefHeading___controle_des_ecarts_solde_7"/><text:bookmark-start text:name="controle_des_ecarts_solde"/>contrôle des écarts solde<text:bookmark-end text:name="__RefHeading___controle_des_ecarts_solde_7"/><text:bookmark-end text:name="controle_des_ecarts_solde"/></text:h>
      <text:p text:style-name="Text_20_body">Très régulièrement le système va lister toutes les cartes supposées présenter une incohérence au niveau du cumul de transaction sur la base de la dernière situation normale souvent égale à 0. L'administrateur pourra analyser l'historique de transaction de la carte et vérifier ces informations  avant de procéder à une démarche corrective.</text:p>
      <text:h text:style-name="Heading_20_5" text:outline-level="5"><text:bookmark-start text:name="__RefHeading___consultation_historique_transaction_carte_8"/><text:bookmark-start text:name="consultation_historique_transaction_carte"/>consultation historique transaction carte<text:bookmark-end text:name="__RefHeading___consultation_historique_transaction_carte_8"/><text:bookmark-end text:name="consultation_historique_transaction_carte"/></text:h>
      <text:p text:style-name="Text_20_body">En renseignant une carte ainsi que la période choisie, le système va lister pour toutes les transactions connues le détail de l'évolution du solde et des différents cumuls.</text:p>
      <text:h text:style-name="Heading_20_5" text:outline-level="5"><text:bookmark-start text:name="__RefHeading___mise_a_jour_cumul_carte_9"/><text:bookmark-start text:name="mise_a_jour_cumul_carte"/>mise à jour cumul carte<text:bookmark-end text:name="__RefHeading___mise_a_jour_cumul_carte_9"/><text:bookmark-end text:name="mise_a_jour_cumul_carte"/></text:h>
      <text:p text:style-name="Text_20_body">La mise à jour du cumul de la carte peut permettre de corriger de rares cas d'écart de solde en terme d'interprétation pour le TPE et la back-office. A chaque utilisation de la fonctionnalité, le système crée une alerte envoyée à une liste de diffusion et enregistre les actions réalisées pour des besoins d'audit.</text:p>
      <text:h text:style-name="Heading_20_4" text:outline-level="4"><text:bookmark-start text:name="__RefHeading___nouvelles_colonnes_pour_le_releve_du_portail_client_10"/><text:bookmark-start text:name="nouvelles_colonnes_pour_le_releve_du_portail_client"/>Nouvelles colonnes pour le relevé du portail client<text:bookmark-end text:name="__RefHeading___nouvelles_colonnes_pour_le_releve_du_portail_client_10"/><text:bookmark-end text:name="nouvelles_colonnes_pour_le_releve_du_portail_client"/></text:h>
      <text:list text:style-name="List_20_1" text:continue-numbering="false">
        <text:list-item>
          <text:p text:style-name="List_20_1_Content_First"> motif : affiche le motif saisie lors de l'opération pour les cas de transfert ou code électronique. le nombre de caractère à afficher sera tronqué s'il dépasse 50 caractères.</text:p>
        </text:list-item>
        <text:list-item>
          <text:p text:style-name="List_20_1_Content_Last"> solde progressif : affiche pour chaque ligne solde après chaque opération</text:p>
        </text:list-item>
      </text:list>
      <text:p text:style-name="Text_20_body">Ces informations feront partie du contenu exporté au format excel (xls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hanges:cynodbo:february-2022-v3.6.1</dc:title>
  </office:meta>
</office:document-meta>
</file>