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file-entry manifest:media-type="image/jpeg" manifest:full-path="Pictures/0824c7cbb36d3fcf74d548ec3c151dab.jpg"/>
  <manifest:file-entry manifest:media-type="image/png" manifest:full-path="Pictures/abd9f43672019402dd10fbf555e2f0a5.png"/>
  <manifest:file-entry manifest:media-type="image/jpeg" manifest:full-path="Pictures/ce292ffacd8fcedbd13738ae9623bd09.jpg"/>
  <manifest:file-entry manifest:media-type="image/jpeg" manifest:full-path="Pictures/e1416e4bc2f2809d4cce4a1ffcfab0e3.jpg"/>
  <manifest:file-entry manifest:media-type="image/png" manifest:full-path="Pictures/17ebfd8fe8bd801eb6c9b9447a0226b7.png"/>
  <manifest:file-entry manifest:media-type="image/jpeg" manifest:full-path="Pictures/2983c7140035ed2abbbbbd62b8edf8f7.jpg"/>
  <manifest:file-entry manifest:media-type="image/jpeg" manifest:full-path="Pictures/bd056ef274ac7bcc2eae40454cc7016d.jpg"/>
  <manifest:file-entry manifest:media-type="image/jpeg" manifest:full-path="Pictures/1f1650ad8ab2eb5e630f4606ab6bf4a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nges:cynodbo:august-2021-v3.4"/><text:bookmark-start text:name="__RefHeading___aout_2021_version_3.4_1"/><text:bookmark-start text:name="aout_2021_version_3.4"/>Août 2021 (version 3.4)<text:bookmark-end text:name="__RefHeading___aout_2021_version_3.4_1"/><text:bookmark-end text:name="aout_2021_version_3.4"/></text:h>
      <text:p text:style-name="Text_20_body">Mise à jour 3.4 : la mise à jour résout <text:a xlink:type="simple" xlink:href="https://support.sensoft-labs.com/projects/cynod/agile/board?utf8=%E2%9C%93&amp;sprint_id=243&amp;set_filter=1&amp;sprints_enabled=1&amp;f%5B%5D=status_id&amp;op%5Bstatus_id%5D=%3D&amp;f_status%5B%5D=1&amp;f_status%5B%5D=2&amp;f_status%5B%5D=3&amp;f_status%5B%5D=4&amp;c%5B%5D=tracker&amp;c%5B%5D=estimated_hours&amp;c%5B%5D=spent_hours&amp;c%5B%5D=done_ratio&amp;c%5B%5D=priority&amp;c%5B%5D=fixed_version&amp;c%5B%5D=assigned_to&amp;c%5B%5D=last_comment&amp;default_chart=burndown_chart&amp;chart_unit=issues&amp;group_by=priority&amp;color_base=priority&amp;t%5B%5D=hours&amp;t%5B%5D=spent_time" text:style-name="Internet_20_link" text:visited-style-name="Visited_20_Internet_20_Link"> ces tickets</text:a></text:p>
      <text:p text:style-name="Text_20_body">Bienvenue dans la version d'août 2021 de Cynod. Il y a de nombreuses mises à jour dans cette version qui, nous l'espérons, vous plairont, certains des points saillants incluent :</text:p>
      <text:h text:style-name="Heading_20_2" text:outline-level="2"><text:bookmark-start text:name="__RefHeading___application_web_2"/><text:bookmark-start text:name="application_web"/>Application web<text:bookmark-end text:name="__RefHeading___application_web_2"/><text:bookmark-end text:name="application_web"/></text:h>
      <text:list text:style-name="List_20_1" text:continue-numbering="false">
        <text:list-item>
          <text:p text:style-name="List_20_1_Content_First"> <text:a xlink:type="simple" xlink:href="https://cynod.wiki.sensoft-next.com/doku.php?id=changes:august-2021-v3.4#export_de_la_liste_des_transactions_tickets_au_format_excel_xlsx" text:style-name="Internet_20_link" text:visited-style-name="Visited_20_Internet_20_Link"> Exportation de la liste des transactions tickets au format excel (xlsx)</text:a></text:p>
        </text:list-item>
        <text:list-item>
          <text:p text:style-name="List_20_1_Content"> <text:a xlink:type="simple" xlink:href="https://cynod.wiki.sensoft-next.com/doku.php?id=changes:august-2021-v3.4#consommation_tickets_secables" text:style-name="Internet_20_link" text:visited-style-name="Visited_20_Internet_20_Link"> Prise en compte des transactions tickets sécables sur le bordereau de retour tickets</text:a> -- pour les tickets carburant</text:p>
        </text:list-item>
        <text:list-item>
          <text:p text:style-name="List_20_1_Content"> <text:a xlink:type="simple" xlink:href="https://cynod.wiki.sensoft-next.com/doku.php?id=changes:august-2021-v3.4#transactions_en_attente_de_synchronisation_pour_un_terminal_tpe" text:style-name="Internet_20_link" text:visited-style-name="Visited_20_Internet_20_Link"> Possibilité de consulter les transactions en attente de synchronisation pour un terminal (TPE)</text:a> <draw:frame draw:style-name="media" draw:name="0" text:anchor-type="as-char" draw:z-index="0" svg:width="0.396875cm" svg:height="0.396875cm"><draw:image xlink:href="Pictures/3aee9946469df9d932206e4eb1fe7a18.gif" xlink:type="simple" xlink:show="embed" xlink:actuate="onLoad"/></draw:frame></text:p>
        </text:list-item>
        <text:list-item>
          <text:p text:style-name="List_20_1_Content"> <text:a xlink:type="simple" xlink:href="https://cynod.wiki.sensoft-next.com/doku.php?id=changes:august-2021-v3.4#nombre_de_transactions_offlines_en_attente_de_synchronisation" text:style-name="Internet_20_link" text:visited-style-name="Visited_20_Internet_20_Link"> Système d'alerte sur le nombre de transactions offlines en attente de synchronisation pour un terminal (TPE)</text:a>  <draw:frame draw:style-name="media" draw:name="1" text:anchor-type="as-char" draw:z-index="1" svg:width="0.396875cm" svg:height="0.396875cm"><draw:image xlink:href="Pictures/3aee9946469df9d932206e4eb1fe7a18.gif" xlink:type="simple" xlink:show="embed" xlink:actuate="onLoad"/></draw:frame></text:p>
        </text:list-item>
        <text:list-item>
          <text:p text:style-name="List_20_1_Content"> <text:a xlink:type="simple" xlink:href="https://cynod.wiki.sensoft-next.com/doku.php?id=changes:august-2021-v3.4#terminaux_hors_reseaux_deconnecte" text:style-name="Internet_20_link" text:visited-style-name="Visited_20_Internet_20_Link"> Amélioration du système d'alerte sur les terminaux hors réseaux (déconnecté)</text:a> <draw:frame draw:style-name="media" draw:name="2" text:anchor-type="as-char" draw:z-index="2" svg:width="0.396875cm" svg:height="0.396875cm"><draw:image xlink:href="Pictures/3aee9946469df9d932206e4eb1fe7a18.gif" xlink:type="simple" xlink:show="embed" xlink:actuate="onLoad"/></draw:frame></text:p>
        </text:list-item>
        <text:list-item>
          <text:p text:style-name="List_20_1_Content"> Traitement asynchrone des envois SMS pour le code d'activation du wallet -- pour accélérer la réception de l'otp</text:p>
        </text:list-item>
        <text:list-item>
          <text:p text:style-name="List_20_1_Content"> Amélioration du temps de traitement de remontée des transactions de la fidelité -- points collectés sur cynod vers la plateforme de fidélité</text:p>
        </text:list-item>
        <text:list-item>
          <text:p text:style-name="List_20_1_Content"> <text:span text:style-name="Strong_20_Emphasis">correction bugs/incidents</text:span></text:p>
          <text:list text:style-name="List_20_1">
            <text:list-item>
              <text:p text:style-name="List_20_1_Content"> Possibilité d'afficher la liste des transactions carte/ticket/cash avec un nombre d'élément inférieurs à 20</text:p>
            </text:list-item>
            <text:list-item>
              <text:p text:style-name="List_20_1_Content"> Génération de code électronique à partir du portail d'un gestionnaire prend en compte tous les membres du client</text:p>
            </text:list-item>
            <text:list-item>
              <text:p text:style-name="List_20_1_Content"> Possibilité de filtrer tous les points de services par statut au niveau du monitoring des terminaux (TPE)</text:p>
            </text:list-item>
            <text:list-item>
              <text:p text:style-name="List_20_1_Content"> Erreur lors au retour sur index à partir de la page de génération d'un code électronique</text:p>
            </text:list-item>
            <text:list-item>
              <text:p text:style-name="List_20_1_Content"> Prise en compte de certains cas d'annulation lors de la génération de factures à dotation</text:p>
            </text:list-item>
            <text:list-item>
              <text:p text:style-name="List_20_1_Content"> Prise en compte du <text:span text:style-name="Source_20_Text">montant TTC</text:span> sur les reporting inter-réseau (interopérabilité)</text:p>
            </text:list-item>
            <text:list-item>
              <text:p text:style-name="List_20_1_Content"> Correction de la langue d'affichage du champs <text:span text:style-name="Source_20_Text">mois</text:span> du reporting Facture à dotation</text:p>
            </text:list-item>
            <text:list-item>
              <text:p text:style-name="List_20_1_Content"> Erreur sur les opposition et levée d'opposition carte/membres/client/ticket</text:p>
            </text:list-item>
            <text:list-item>
              <text:p text:style-name="List_20_1_Content"> Filtrage par le numéro de carte incomplet depuis la liste des carte du menu <text:span text:style-name="Strong_20_Emphasis">Exploitation -&gt; Cartes carburant</text:span></text:p>
            </text:list-item>
            <text:list-item>
              <text:p text:style-name="List_20_1_Content"> Problème lors de la consommation de tickets carburants par qrCode pour les clients d'établissements partenaires -- interopérabilité</text:p>
            </text:list-item>
            <text:list-item>
              <text:p text:style-name="List_20_1_Content_Last"> Problème de réception des notifications MAIL pour des clients spécifiques -- ne concerne que CAP TOGO</text:p>
            </text:list-item>
          </text:list>
        </text:list-item>
      </text:list>
      <text:h text:style-name="Heading_20_2" text:outline-level="2"><text:bookmark-start text:name="__RefHeading___application_mobile_3"/><text:bookmark-start text:name="application_mobile"/>Application mobile<text:bookmark-end text:name="__RefHeading___application_mobile_3"/><text:bookmark-end text:name="application_mobile"/></text:h>
      <text:h text:style-name="Heading_20_3" text:outline-level="3"><text:bookmark-start text:name="__RefHeading___cynod_4"/><text:bookmark-start text:name="cynod"/>Cynod<text:bookmark-end text:name="__RefHeading___cynod_4"/><text:bookmark-end text:name="cynod"/></text:h>
      <text:list text:style-name="List_20_1" text:continue-numbering="false">
        <text:list-item>
          <text:p text:style-name="List_20_1_Content_First"> Amélioration des services de communication entre les terminaux (TPE) et le serveur cynod (backoffice)</text:p>
        </text:list-item>
        <text:list-item>
          <text:p text:style-name="List_20_1_Content"> Mise en place de services de notifications push pour les terminaux (TPE) ou groupes de terminaux (TPE)</text:p>
        </text:list-item>
        <text:list-item>
          <text:p text:style-name="List_20_1_Content"> <text:span text:style-name="Strong_20_Emphasis">correction bugs/incidents</text:span> </text:p>
          <text:list text:style-name="List_20_1">
            <text:list-item>
              <text:p text:style-name="List_20_1_Content">  Crash lors de l’annulation de la transaction Qrcode</text:p>
            </text:list-item>
            <text:list-item>
              <text:p text:style-name="List_20_1_Content">  Crash à la saisie d'un montant de plus de 3 chiffres dans le menu <text:span text:style-name="Source_20_Text">Vente</text:span> (uniquement sur les modèles i6200 des TPE)</text:p>
            </text:list-item>
            <text:list-item>
              <text:p text:style-name="List_20_1_Content">  Comportement anomale des activités de l'application au choix d'un moyen de paiement à partie de <text:span text:style-name="Source_20_Text">Vente</text:span></text:p>
            </text:list-item>
            <text:list-item>
              <text:p text:style-name="List_20_1_Content_Last">  La vente de la boutique ne s'affiche pas avec un compte <text:span text:style-name="Source_20_Text">boutiquier</text:span></text:p>
            </text:list-item>
          </text:list>
        </text:list-item>
      </text:list>
      <text:h text:style-name="Heading_20_3" text:outline-level="3"><text:bookmark-start text:name="__RefHeading___wallet_5"/><text:bookmark-start text:name="wallet"/>Wallet<text:bookmark-end text:name="__RefHeading___wallet_5"/><text:bookmark-end text:name="wallet"/></text:h>
      <text:list text:style-name="List_20_1" text:continue-numbering="false">
        <text:list-item>
          <text:p text:style-name="List_20_1_Content_First"> Prise en compte du canal de notification push pour les envois des mots de passe à usage unique (otp) pour les code d'activation/ code de réactivation/ code de vérification pour code oublié</text:p>
        </text:list-item>
        <text:list-item>
          <text:p text:style-name="List_20_1_Content"> Livrable version personnalisable avec le flavor ELTON (icône, apk, image splashscreen)</text:p>
        </text:list-item>
        <text:list-item>
          <text:p text:style-name="List_20_1_Content"> <text:span text:style-name="Strong_20_Emphasis">correction bugs/incidents</text:span></text:p>
          <text:list text:style-name="List_20_1">
            <text:list-item>
              <text:p text:style-name="List_20_1_Content_Last"> Menu paiement non visible sur certains appareils</text:p>
            </text:list-item>
          </text:list>
        </text:list-item>
      </text:list>
      <text:p text:style-name="Horizontal_20_Line"/>
      <text:h text:style-name="Heading_20_4" text:outline-level="4"><text:bookmark-start text:name="__RefHeading___export_de_la_liste_des_transactions_tickets_au_format_excel_xlsx_6"/><text:bookmark-start text:name="export_de_la_liste_des_transactions_tickets_au_format_excel_xlsx"/>Export de la liste des transactions tickets au format excel (xlsx)<text:bookmark-end text:name="__RefHeading___export_de_la_liste_des_transactions_tickets_au_format_excel_xlsx_6"/><text:bookmark-end text:name="export_de_la_liste_des_transactions_tickets_au_format_excel_xlsx"/></text:h>
      <text:p text:style-name="Text_20_body">Pour facilement exporter au format excel (xlsx) tous les éléments affichés par l'application au niveau de la page <text:span text:style-name="Source_20_Text">Les opérations tickets</text:span>, il vous suffira de cliquer sur le bouton <text:span text:style-name="Strong_20_Emphasis">Export EXCEL</text:span>. Ce bouton n'est visible qu'après avoir recherché et trouvé une liste d'opération avec les filtres mis à disposition.
<draw:frame draw:style-name="mediacenter" draw:name="3" text:anchor-type="paragraph" draw:z-index="3" svg:width="49.794583333333cm" style:rel-width="100%" svg:height="42.095208333333cm" style:rel-height="scale"><draw:image xlink:href="Pictures/0824c7cbb36d3fcf74d548ec3c151dab.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abd9f43672019402dd10fbf555e2f0a5.png" xlink:type="simple" xlink:show="embed" xlink:actuate="onLoad"/></draw:frame></text:p>
          </table:table-cell>
          <table:table-cell office:value-type="string" table:style-name="PluginODTAutoStyle_TableCell_4">
            <text:p text:style-name="PluginODTAutoStyle_Paragraph_5">A noter que l'exportation ne prendra en compte que les éléments qui sont affiché depuis la fenêtre du navigateur.</text:p>
          </table:table-cell>
        </table:table-row>
      </table:table>
      <text:h text:style-name="Heading_20_4" text:outline-level="4"><text:bookmark-start text:name="__RefHeading___consommation_tickets_secables_7"/><text:bookmark-start text:name="consommation_tickets_secables"/>Consommation tickets sécables<text:bookmark-end text:name="__RefHeading___consommation_tickets_secables_7"/><text:bookmark-end text:name="consommation_tickets_secables"/></text:h>
      <text:p text:style-name="Text_20_body">Le bordereau de retour ticket prend désormais en compte les informations de transaction des tickets sécables généré sur la base d'un ticket carburant. Le suivi de consommation des tickets carburants sera plus aisé pour les contrôleurs.</text:p>
      <text:p text:style-name="Text_20_body"><text:span text:style-name="Strong_20_Emphasis">Rappel:</text:span><text:line-break/>
Lorsqu'un ticket carburant est consommé de façon partielle, le système génère automatiquement un reçu avec un code électronique de la valeur du reliquat de la transaction qui est le ticket sécable.</text:p>
      <text:h text:style-name="Heading_20_4" text:outline-level="4"><text:bookmark-start text:name="__RefHeading___transactions_en_attente_de_synchronisation_pour_un_terminal_tpe_8"/><text:bookmark-start text:name="transactions_en_attente_de_synchronisation_pour_un_terminal_tpe"/>Transactions en attente de synchronisation pour un terminal (TPE)<text:bookmark-end text:name="__RefHeading___transactions_en_attente_de_synchronisation_pour_un_terminal_tpe_8"/><text:bookmark-end text:name="transactions_en_attente_de_synchronisation_pour_un_terminal_tpe"/></text:h>
      <text:p text:style-name="Text_20_body">De la même manière que les terminaux (TPE) synchronisent automatiquement à une fréquence définie ses informations, il sera désormais possible pour la plateforme d'administration (back-office) d'interroger tous les terminaux (TPE) du réseaux qui sont connectés afin de connaître les détails des transactions effectuées en offline qui doivent être synchronisées. L'administrateur habilité pourra aussi lancer manuellement un check dans des cas d'urgence grâce au bouton de *forçage détails opérations*.</text:p>
      <text:p text:style-name="Text_20_body"><draw:frame draw:style-name="mediacenter" draw:name="5" text:anchor-type="paragraph" draw:z-index="5" svg:width="50.059166666667cm" style:rel-width="100%" svg:height="34.713333333333cm" style:rel-height="scale"><draw:image xlink:href="Pictures/ce292ffacd8fcedbd13738ae9623bd09.jpg" xlink:type="simple" xlink:show="embed" xlink:actuate="onLoad"/></draw:frame></text:p>
      <text:p text:style-name="Text_20_body">La page détails fournira les informations sur</text:p>
      <text:list text:style-name="List_20_1" text:continue-numbering="false">
        <text:list-item>
          <text:p text:style-name="List_20_1_Content_First"> le moyen de paiement utilisé : <text:span text:style-name="Strong_20_Emphasis">n° carte</text:span> ou <text:span text:style-name="Strong_20_Emphasis">n° ticket</text:span> du client pour les transactions carte ou ticket</text:p>
        </text:list-item>
        <text:list-item>
          <text:p text:style-name="List_20_1_Content"> le <text:span text:style-name="Strong_20_Emphasis">numéro de la transaction</text:span></text:p>
        </text:list-item>
        <text:list-item>
          <text:p text:style-name="List_20_1_Content"> la <text:span text:style-name="Strong_20_Emphasis">date de la transaction</text:span> : pour rappel, il est très important de configurer la date et l'heure du terminal (TPE) dans ces cas de figure pour éviter des incohérences. En effet, dans le cas d'une transaction offline le terminal (TPE) ne pouvant pas contacter le serveur (back-office) va s'appuyer sur la date et l'heure en local.</text:p>
        </text:list-item>
        <text:list-item>
          <text:p text:style-name="List_20_1_Content"> la <text:span text:style-name="Strong_20_Emphasis">date de synchronisation</text:span> : généralement renseignée lorsque le terminal (TPE) à terminé de synchroniser la transaction</text:p>
        </text:list-item>
        <text:list-item>
          <text:p text:style-name="List_20_1_Content"> le <text:span text:style-name="Strong_20_Emphasis">porteur</text:span> : le nom de l'établissement sera par défaut insérer pour les transaction cash (en espèce)</text:p>
        </text:list-item>
        <text:list-item>
          <text:p text:style-name="List_20_1_Content"> le <text:span text:style-name="Strong_20_Emphasis">type</text:span> de support utilisé pour réaliser la transaction qui soit être </text:p>
          <text:list text:style-name="List_20_1">
            <text:list-item>
              <text:p text:style-name="List_20_1_Content"> la carte</text:p>
            </text:list-item>
            <text:list-item>
              <text:p text:style-name="List_20_1_Content"> le ticket</text:p>
            </text:list-item>
            <text:list-item>
              <text:p text:style-name="List_20_1_Content"> le cash (en espèce)</text:p>
            </text:list-item>
          </text:list>
        </text:list-item>
        <text:list-item>
          <text:p text:style-name="List_20_1_Content"> s'il s'agit d'une <text:span text:style-name="Strong_20_Emphasis">annulation</text:span> automatique ou pas</text:p>
        </text:list-item>
        <text:list-item>
          <text:p text:style-name="List_20_1_Content"> le <text:span text:style-name="Strong_20_Emphasis">statut de synchronisation</text:span> de la transaction</text:p>
          <text:list text:style-name="List_20_1">
            <text:list-item>
              <text:p text:style-name="List_20_1_Content"> rouge : non synchronisée</text:p>
            </text:list-item>
            <text:list-item>
              <text:p text:style-name="List_20_1_Content_Last"> vert : synchronisée</text:p>
            </text:list-item>
          </text:list>
        </text:list-item>
      </text:list>
      <text:p text:style-name="Text_20_body"><draw:frame draw:style-name="mediacenter" draw:name="6" text:anchor-type="paragraph" draw:z-index="6" svg:width="49.900416666667cm" style:rel-width="100%" svg:height="120.59708333333cm" style:rel-height="scale"><draw:image xlink:href="Pictures/e1416e4bc2f2809d4cce4a1ffcfab0e3.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17ebfd8fe8bd801eb6c9b9447a0226b7.png" xlink:type="simple" xlink:show="embed" xlink:actuate="onLoad"/></draw:frame></text:p>
          </table:table-cell>
          <table:table-cell office:value-type="string" table:style-name="PluginODTAutoStyle_TableCell_9">
            <text:p text:style-name="PluginODTAutoStyle_Paragraph_10"> Cette fonctionnalité ne vous permet pas de connaître les transactions offline pour un terminal déconnecté.</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8" text:anchor-type="as-char" draw:z-index="8" svg:width="1.27cm" svg:height="1.27cm"><draw:image xlink:href="Pictures/abd9f43672019402dd10fbf555e2f0a5.png" xlink:type="simple" xlink:show="embed" xlink:actuate="onLoad"/></draw:frame></text:p>
          </table:table-cell>
          <table:table-cell office:value-type="string" table:style-name="PluginODTAutoStyle_TableCell_14">
            <text:p text:style-name="PluginODTAutoStyle_Paragraph_15">Tant que la transaction offline n'est pas synchronisée, il est possible de constater un écart entre le solde de la carte à la consultation depuis le terminal (TPE) et celui disponible depuis la plateforme d'administration (back-office). Il est alors important de s'assurer que le statut des transactions de cette liste passe au vert.</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9" text:anchor-type="as-char" draw:z-index="9" svg:width="1.27cm" svg:height="1.27cm"><draw:image xlink:href="Pictures/abd9f43672019402dd10fbf555e2f0a5.png" xlink:type="simple" xlink:show="embed" xlink:actuate="onLoad"/></draw:frame></text:p>
          </table:table-cell>
          <table:table-cell office:value-type="string" table:style-name="PluginODTAutoStyle_TableCell_19">
            <text:p text:style-name="PluginODTAutoStyle_Paragraph_20">Toute transaction synchronisée sera progressivement effacée de la liste qui ne garde que l'historique des transactions connues en attente de synchronisation.</text:p>
          </table:table-cell>
        </table:table-row>
      </table:table>
      <text:h text:style-name="Heading_20_4" text:outline-level="4"><text:bookmark-start text:name="__RefHeading___systeme_d_alerte_pour_le_monitoring_des_terminaux_tpe_9"/><text:bookmark-start text:name="systeme_d_alerte_pour_le_monitoring_des_terminaux_tpe"/>Système d'alerte pour le monitoring des terminaux (TPE)<text:bookmark-end text:name="__RefHeading___systeme_d_alerte_pour_le_monitoring_des_terminaux_tpe_9"/><text:bookmark-end text:name="systeme_d_alerte_pour_le_monitoring_des_terminaux_tpe"/></text:h>
      <text:p text:style-name="Text_20_body">L’objectif étant d’acquérir très rapidement et aisément une vision nette et  très précise des événements ou dysfonctionnements sur la période de référence prédéterminée. Cela pourra permettre la mise en place d'actions préventives et/ou curatives.</text:p>
      <text:h text:style-name="Heading_20_5" text:outline-level="5"><text:bookmark-start text:name="__RefHeading___nombre_de_transactions_offlines_en_attente_de_synchronisation_10"/><text:bookmark-start text:name="nombre_de_transactions_offlines_en_attente_de_synchronisation"/>Nombre de transactions offlines en attente de synchronisation<text:bookmark-end text:name="__RefHeading___nombre_de_transactions_offlines_en_attente_de_synchronisation_10"/><text:bookmark-end text:name="nombre_de_transactions_offlines_en_attente_de_synchronisation"/></text:h>
      <text:p text:style-name="Text_20_body">A travers une liste de diffusion spécifique, le système va fournir à une fréquence régulière les terminaux (TPE) qui disposent de transactions offline à synchroniser qui ont atteint le <text:span text:style-name="Strong_20_Emphasis">seuil critique</text:span>. </text:p>
      <text:p text:style-name="Text_20_body"><draw:frame draw:style-name="mediacenter" draw:name="10" text:anchor-type="paragraph" draw:z-index="10" svg:width="50.747083333333cm" style:rel-width="100%" svg:height="19.05cm" style:rel-height="scale"><draw:image xlink:href="Pictures/2983c7140035ed2abbbbbd62b8edf8f7.jpg" xlink:type="simple" xlink:show="embed" xlink:actuate="onLoad"/></draw:fram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1" text:anchor-type="as-char" draw:z-index="11" svg:width="1.27cm" svg:height="1.27cm"><draw:image xlink:href="Pictures/abd9f43672019402dd10fbf555e2f0a5.png" xlink:type="simple" xlink:show="embed" xlink:actuate="onLoad"/></draw:frame></text:p>
          </table:table-cell>
          <table:table-cell office:value-type="string" table:style-name="PluginODTAutoStyle_TableCell_24">
            <text:p text:style-name="PluginODTAutoStyle_Paragraph_25">Ce seuil est paramétrable pour chaque établissement <text:span text:style-name="Strong_20_Emphasis">qui par défaut est de 10 transactions offline sur un terminal (TPE) avant l'envoi de l'alerte</text:span>.</text:p>
          </table:table-cell>
        </table:table-row>
      </table:table>
      <text:h text:style-name="Heading_20_5" text:outline-level="5"><text:bookmark-start text:name="__RefHeading___terminaux_hors_reseaux_deconnecte_11"/><text:bookmark-start text:name="terminaux_hors_reseaux_deconnecte"/>Terminaux hors réseaux (déconnecté)<text:bookmark-end text:name="__RefHeading___terminaux_hors_reseaux_deconnecte_11"/><text:bookmark-end text:name="terminaux_hors_reseaux_deconnecte"/></text:h>
      <text:p text:style-name="Text_20_body">Nous avons améliorer le processus d'alerte déjà existant pour les terminaux hors réseaux. </text:p>
      <text:p text:style-name="Text_20_body">Désormais un message est envoyé à la <text:span text:style-name="Source_20_Text">liste de diffusion générale</text:span> toute les 24h avec le détails des terminaux (TPE) hors réseaux (déconnectés). Si la situation à la suite des relances du système reste inchangée, l'alerte de niveau 2 est alors créée pour la  <text:span text:style-name="Source_20_Text">liste de diffusion critique</text:span> qui va inclure le support de SENSOFT.</text:p>
      <text:p text:style-name="Text_20_body">L'ergonomie du message a été revue pour une meilleure lecture.  </text:p>
      <text:p text:style-name="Text_20_body"><text:span text:style-name="underline"><text:span text:style-name="Strong_20_Emphasis">Ancien modèle</text:span></text:span>
<draw:frame draw:style-name="mediacenter" draw:name="12" text:anchor-type="paragraph" draw:z-index="12" svg:width="51.27625cm" style:rel-width="100%" svg:height="52.625625cm" style:rel-height="scale"><draw:image xlink:href="Pictures/bd056ef274ac7bcc2eae40454cc7016d.jpg" xlink:type="simple" xlink:show="embed" xlink:actuate="onLoad"/></draw:frame>
<text:span text:style-name="underline"><text:span text:style-name="Strong_20_Emphasis">Nouveau modèle</text:span></text:span>
<draw:frame draw:style-name="mediacenter" draw:name="13" text:anchor-type="paragraph" draw:z-index="13" svg:width="35.930416666667cm" style:rel-width="100%" svg:height="46.778333333333cm" style:rel-height="scale"><draw:image xlink:href="Pictures/1f1650ad8ab2eb5e630f4606ab6bf4a2.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hanges:cynodbo:august-2021-v3.4</dc:title>
  </office:meta>
</office:document-meta>
</file>